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ersion_control"/><text:bookmark-start text:name="__RefHeading___version_control_1"/><text:bookmark-start text:name="version_control"/>Version Control<text:bookmark-end text:name="__RefHeading___version_control_1"/><text:bookmark-end text:name="version_control"/></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Version Control manages changes to an <text:a xlink:type="simple" xlink:href="https://wiki.didosolutions.com/dido/99_annexes/annex-b-terms-and-definitions/a/artifact" text:style-name="Internet_20_link" text:visited-style-name="Visited_20_Internet_20_Link">Artifact</text:a> by identifying distinguishable revisions and preserving the relationships among those revisions.</text:p>
      <text:p text:style-name="Text_20_body">Version Control allows an authorized user or process to:</text:p>
      <text:p text:style-name="Text_20_body">Identify a specific revisionRetrieve a specific revisionDistinguish one revision from anotherDetermine the relationship between successive revisionsCompare revisionsAssociate a change with its recorded contextRestore or reuse an identified revisionVersion Control may apply to:</text:p>
      <text:p text:style-name="Text_20_body">Source codeConfiguration files<text:a xlink:type="simple" xlink:href="https://wiki.didosolutions.com/dido/99_annexes/annex-b-terms-and-definitions/i/infrastructure_configuration" text:style-name="Internet_20_link" text:visited-style-name="Visited_20_Internet_20_Link">Infrastructure Configurations</text:a><text:a xlink:type="simple" xlink:href="https://wiki.didosolutions.com/dido/99_annexes/annex-b-terms-and-definitions/i/infrastructure_blueprint" text:style-name="Internet_20_link" text:visited-style-name="Visited_20_Internet_20_Link">Infrastructure Blueprints</text:a>ModelsSchemasScriptsPolicy filesBuild specificationsDocumentationVersion Control differs from a <text:a xlink:type="simple" xlink:href="https://wiki.didosolutions.com/dido/99_annexes/annex-b-terms-and-definitions/v/version_control_system" text:style-name="Internet_20_link" text:visited-style-name="Visited_20_Internet_20_Link">Version Control System</text:a>:</text:p>
      <text:p text:style-name="Text_20_body">Version Control is the process used to manage revisionsA Version Control System is the system that performs Version ControlVersion Control also differs from approval, release management, deployment authorization, and records retention. Those activities may use revision information produced through Version Control but establish separate control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rocess for identifying, recording, managing, and retrieving distinguishable revisions of an artifact and the relationships among those revision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Version Control does not by itself establish that a revision is approved, released, deployed, authoritative, or retained for a specified period.</text:p>
      <text:p text:style-name="Text_20_body">Version Control may preserve information such as:</text:p>
      <text:p text:style-name="Text_20_body">Revision identifierPreceding revisionChange authorChange timestampChange descriptionRepository locationThe information preserved depends on the applicable Version Control process and <text:a xlink:type="simple" xlink:href="https://wiki.didosolutions.com/dido/99_annexes/annex-b-terms-and-definitions/v/version_control_system" text:style-name="Internet_20_link" text:visited-style-name="Visited_20_Internet_20_Link">Version Control System</text:a>.</text:p>
      <text:p text:style-name="Text_20_body">The term does not require a particular repository implementation, branching model, merge model, storage technology, or product.</text:p>
      <text:h text:style-name="Heading_20_2" text:outline-level="2"><text:bookmark-start text:name="__RefHeading___example_6"/><text:bookmark-start text:name="example"/>Example<text:bookmark-end text:name="__RefHeading___example_6"/><text:bookmark-end text:name="example"/></text:h>
      <text:p text:style-name="Text_20_body">Version Control assigns an identifiable revision to an <text:a xlink:type="simple" xlink:href="https://wiki.didosolutions.com/dido/99_annexes/annex-b-terms-and-definitions/i/infrastructure_configuration" text:style-name="Internet_20_link" text:visited-style-name="Visited_20_Internet_20_Link">Infrastructure Configuration</text:a>, preserves its relationship to the preceding revision, and permits an authorized deployment workflow to retrieve the identified revis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1:42</meta:creation-date>
    <dc:creator>Generated</dc:creator>
    <dc:date>2026-08-22T14::21:42</dc:date>
    <dc:language>en-US</dc:language>
    <meta:editing-cycles>1</meta:editing-cycles>
    <meta:editing-duration>PT0S</meta:editing-duration>
    <dc:title>dido:99_annexes:annex-b-terms-and-definitions:v:version_control</dc:title>
  </office:meta>
</office:document-meta>
</file>