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v:version"/><text:bookmark-start text:name="__RefHeading___version_1"/><text:bookmark-start text:name="version"/>Version<text:bookmark-end text:name="__RefHeading___version_1"/><text:bookmark-end text:name="version"/></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Version identifies a distinguishable state of an <text:a xlink:type="simple" xlink:href="https://wiki.didosolutions.com/dido/99_annexes/annex-b-terms-and-definitions/a/artifact" text:style-name="Internet_20_link" text:visited-style-name="Visited_20_Internet_20_Link">Artifact</text:a>.</text:p>
      <text:p text:style-name="Text_20_body">An Artifact can have multiple Versions when its content, structure, behavior, configuration, interface, dependencies, or other governed characteristics change.</text:p>
      <text:p text:style-name="Text_20_body">A Version can identify the state of an Artifact such as a:</text:p>
      <text:p text:style-name="Text_20_body">DocumentSpecificationRequirement<text:a xlink:type="simple" xlink:href="https://wiki.didosolutions.com/dido/99_annexes/annex-b-terms-and-definitions/d/data_object" text:style-name="Internet_20_link" text:visited-style-name="Visited_20_Internet_20_Link">Data Object</text:a>Data modelSchemaConfigurationPolicyInterfaceSoftware componentExecutable artifact<text:a xlink:type="simple" xlink:href="https://wiki.didosolutions.com/dido/99_annexes/annex-b-terms-and-definitions/t/test_object" text:style-name="Internet_20_link" text:visited-style-name="Visited_20_Internet_20_Link">Test Object</text:a><text:a xlink:type="simple" xlink:href="https://wiki.didosolutions.com/dido/99_annexes/annex-b-terms-and-definitions/t/test_definition" text:style-name="Internet_20_link" text:visited-style-name="Visited_20_Internet_20_Link">Test Definition</text:a><text:a xlink:type="simple" xlink:href="https://wiki.didosolutions.com/dido/99_annexes/annex-b-terms-and-definitions/t/test_executable" text:style-name="Internet_20_link" text:visited-style-name="Visited_20_Internet_20_Link">Test Executable</text:a><text:a xlink:type="simple" xlink:href="https://wiki.didosolutions.com/dido/99_annexes/annex-b-terms-and-definitions/t/test_environment" text:style-name="Internet_20_link" text:visited-style-name="Visited_20_Internet_20_Link">Test Environment</text:a><text:a xlink:type="simple" xlink:href="https://wiki.didosolutions.com/dido/99_annexes/annex-b-terms-and-definitions/b/baseline" text:style-name="Internet_20_link" text:visited-style-name="Visited_20_Internet_20_Link">Baseline</text:a>A Version should have a Version Identifier that distinguishes it from other Versions of the same Artifact.</text:p>
      <text:p text:style-name="Text_20_body">A Version can also identify:</text:p>
      <text:p text:style-name="Text_20_body">The Artifact to which it appliesIts Version IdentifierIts creation timeIts creator or responsible authorityIts relationship to preceding and succeeding VersionsThe changes represented by the VersionIts applicable statusIts applicable dependenciesIts content digestIts applicable <text:a xlink:type="simple" xlink:href="https://wiki.didosolutions.com/dido/99_annexes/annex-b-terms-and-definitions/g/governance_policy" text:style-name="Internet_20_link" text:visited-style-name="Visited_20_Internet_20_Link">Governance Policies</text:a>Its <text:a xlink:type="simple" xlink:href="https://wiki.didosolutions.com/dido/99_annexes/annex-b-terms-and-definitions/p/provenance" text:style-name="Internet_20_link" text:visited-style-name="Visited_20_Internet_20_Link">Provenance</text:a>Its <text:a xlink:type="simple" xlink:href="https://wiki.didosolutions.com/dido/99_annexes/annex-b-terms-and-definitions/t/traceability" text:style-name="Internet_20_link" text:visited-style-name="Visited_20_Internet_20_Link">Traceability</text:a>The applicable versioning policy determines:</text:p>
      <text:p text:style-name="Text_20_body">Which changes require a new VersionHow Version Identifiers are assignedWhether Version Identifiers imply an orderingWhether a Version can be modified after identificationHow Versions relate to releasesHow obsolete or superseded Versions are treatedHow compatibility among Versions is represented<text:a xlink:type="simple" xlink:href="https://wiki.didosolutions.com/dido/99_annexes/annex-b-terms-and-definitions/v/version_control" text:style-name="Internet_20_link" text:visited-style-name="Visited_20_Internet_20_Link">Version Control</text:a> manages distinguishable Versions and the relationships among them.</text:p>
      <text:p text:style-name="Text_20_body">A <text:a xlink:type="simple" xlink:href="https://wiki.didosolutions.com/dido/99_annexes/annex-b-terms-and-definitions/v/version_control_system" text:style-name="Internet_20_link" text:visited-style-name="Visited_20_Internet_20_Link">Version Control System</text:a> provides mechanisms for performing Version Control.</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identified state of an <text:a xlink:type="simple" xlink:href="https://wiki.didosolutions.com/dido/99_annexes/annex-b-terms-and-definitions/a/artifact" text:style-name="Internet_20_link" text:visited-style-name="Visited_20_Internet_20_Link">Artifact</text:a> distinguished from other states of that Artifact</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iki.didosolutions.com/dido/99_annexes/annex-b-terms-and-definitions/v/version_control" text:style-name="Internet_20_link" text:visited-style-name="Visited_20_Internet_20_Link">Version Control</text:a>
      <text:a xlink:type="simple" xlink:href="https://wiki.didosolutions.com/dido/99_annexes/annex-b-terms-and-definitions/v/version_control_system" text:style-name="Internet_20_link" text:visited-style-name="Visited_20_Internet_20_Link">Version Control System</text:a>
      <text:p text:style-name="Text_20_body">DIDO Reference Implementation Conceptual ModelDIDO-TE draft Requirements RegisterThis definition establishes Version as the identified state managed through Version Control. It separates the Version itself from the process and system used to manage it.</text:p>
      <text:h text:style-name="Heading_20_2" text:outline-level="2"><text:bookmark-start text:name="__RefHeading___note_5"/><text:bookmark-start text:name="note"/>Note<text:bookmark-end text:name="__RefHeading___note_5"/><text:bookmark-end text:name="note"/></text:h>
      <text:p text:style-name="Text_20_body">A Version is distinct from <text:a xlink:type="simple" xlink:href="https://wiki.didosolutions.com/dido/99_annexes/annex-b-terms-and-definitions/v/version_control" text:style-name="Internet_20_link" text:visited-style-name="Visited_20_Internet_20_Link">Version Control</text:a>:</text:p>
      <text:p text:style-name="Text_20_body">A Version identifies a distinguishable state of an ArtifactVersion Control is the process for managing distinguishable revisions and the relationships among themA Version is distinct from a <text:a xlink:type="simple" xlink:href="https://wiki.didosolutions.com/dido/99_annexes/annex-b-terms-and-definitions/v/version_control_system" text:style-name="Internet_20_link" text:visited-style-name="Visited_20_Internet_20_Link">Version Control System</text:a>:</text:p>
      <text:p text:style-name="Text_20_body">A Version identifies the state being managedA Version Control System provides the mechanisms used to manage VersionsA Version is not necessarily a <text:a xlink:type="simple" xlink:href="https://wiki.didosolutions.com/dido/99_annexes/annex-b-terms-and-definitions/b/baseline" text:style-name="Internet_20_link" text:visited-style-name="Visited_20_Internet_20_Link">Baseline</text:a>. A Version becomes part of a Baseline only when the applicable authority selects and governs it as part of that Baseline.</text:p>
      <text:p text:style-name="Text_20_body">A Version is not necessarily:</text:p>
      <text:p text:style-name="Text_20_body">ApprovedAcceptedReleasedPublishedDeployedOperationalCurrentCompatible with another VersionThose characteristics require separate status, governance, release, deployment, or compatibility information.</text:p>
      <text:p text:style-name="Text_20_body">A Version Identifier does not necessarily indicate chronological order, precedence, maturity, approval status, or compatibility unless the applicable versioning policy defines that meaning.</text:p>
      <text:p text:style-name="Text_20_body">Two copies of an Artifact can represent the same Version when they preserve the same identified state. Conversely, two Artifacts with similar names do not represent the same Version unless their identities and governed states establish that relationship.</text:p>
      <text:p text:style-name="Text_20_body">A change in storage location, packaging, encoding, or representation does not necessarily create a new Version when the governed content and semantics remain unchanged. The applicable versioning policy determines whether such a change requires a new Version.</text:p>
      <text:p text:style-name="Text_20_body">A reproducible <text:a xlink:type="simple" xlink:href="https://wiki.didosolutions.com/dido/99_annexes/annex-b-terms-and-definitions/t/test_run" text:style-name="Internet_20_link" text:visited-style-name="Visited_20_Internet_20_Link">Test Run</text:a> should identify the exact Versions of the applicable Test Objects, Test Executables, Test Environments, configurations, policies, dependencies, and other governed Artifacts.</text:p>
      <text:h text:style-name="Heading_20_2" text:outline-level="2"><text:bookmark-start text:name="__RefHeading___example_6"/><text:bookmark-start text:name="example"/>Example<text:bookmark-end text:name="__RefHeading___example_6"/><text:bookmark-end text:name="example"/></text:h>
      <text:p text:style-name="Text_20_body">A <text:a xlink:type="simple" xlink:href="https://wiki.didosolutions.com/dido/99_annexes/annex-b-terms-and-definitions/t/test_executable" text:style-name="Internet_20_link" text:visited-style-name="Visited_20_Internet_20_Link">Test Executable</text:a> has the Version Identifier <text:span text:style-name="Source_20_Text">2.3.0</text:span>.</text:p>
      <text:p text:style-name="Text_20_body">That Version identifies:</text:p>
      <text:p text:style-name="Text_20_body">The executable instructionsThe applicable <text:a xlink:type="simple" xlink:href="https://wiki.didosolutions.com/dido/99_annexes/annex-b-terms-and-definitions/t/test_arguments" text:style-name="Internet_20_link" text:visited-style-name="Visited_20_Internet_20_Link">Test Arguments</text:a>The required dependenciesThe entry pointThe execution requirementsThe executable artifact digestThe applicable <text:a xlink:type="simple" xlink:href="https://wiki.didosolutions.com/dido/99_annexes/annex-b-terms-and-definitions/t/test_environment" text:style-name="Internet_20_link" text:visited-style-name="Visited_20_Internet_20_Link">Test Environments</text:a>A later change to the executable instructions creates Version <text:span text:style-name="Source_20_Text">2.3.1</text:span> under the applicable versioning policy.</text:p>
      <text:p text:style-name="Text_20_body">A <text:a xlink:type="simple" xlink:href="https://wiki.didosolutions.com/dido/99_annexes/annex-b-terms-and-definitions/t/test_run" text:style-name="Internet_20_link" text:visited-style-name="Visited_20_Internet_20_Link">Test Run</text:a> identifies Version <text:span text:style-name="Source_20_Text">2.3.0</text:span> and its executable artifact digest. This information distinguishes the Test Executable used during the Test Run from Version <text:span text:style-name="Source_20_Text">2.3.1</text:span> and supports <text:a xlink:type="simple" xlink:href="https://wiki.didosolutions.com/dido/99_annexes/annex-b-terms-and-definitions/p/provenance" text:style-name="Internet_20_link" text:visited-style-name="Visited_20_Internet_20_Link">Provenance</text:a>, <text:a xlink:type="simple" xlink:href="https://wiki.didosolutions.com/dido/99_annexes/annex-b-terms-and-definitions/t/traceability" text:style-name="Internet_20_link" text:visited-style-name="Visited_20_Internet_20_Link">Traceability</text:a>, and reproducibility.</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4::21:56</meta:creation-date>
    <dc:creator>Generated</dc:creator>
    <dc:date>2026-08-22T14::21:56</dc:date>
    <dc:language>en-US</dc:language>
    <meta:editing-cycles>1</meta:editing-cycles>
    <meta:editing-duration>PT0S</meta:editing-duration>
    <dc:title>dido:99_annexes:annex-b-terms-and-definitions:v:version</dc:title>
  </office:meta>
</office:document-meta>
</file>