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ersion-controlled_condition"/><text:bookmark-start text:name="__RefHeading___version-controlled_condition_1"/><text:bookmark-start text:name="version-controlled_condition"/>Version-Controlled Condition<text:bookmark-end text:name="__RefHeading___version-controlled_condition_1"/><text:bookmark-end text:name="version-controlled_conditi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version-controlled condition is one in which artefacts are uniquely identified and managed through explicit version identifiers and change control mechanisms.</text:p>
      <text:p text:style-name="Text_20_body">Version-controlled conditions support traceability, reproducibility, auditability, controlled evolution, and conformance evaluation within the <text:a xlink:type="simple" xlink:href="https://wiki.didosolutions.com/dido/99_annexes/99_annexes/annex-b-terms-and-definitions/r/reference_architecture" text:style-name="Internet_20_link" text:visited-style-name="Visited_20_Internet_20_Link">reference_architecture</text:a>.</text:p>
      <text:p text:style-name="Text_20_body">A version-controlled condition differs from an informal change state. An informal change state lacks governed identification, versioning, and change control. A version-controlled condition establishes the controlled state of an artefact for review, use, comparison, release, or evalu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tate in which artefacts are uniquely identified and managed through explicit version identifiers and change control mechanism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99_annexes/annex-b-terms-and-definitions/r/reference_architecture" text:style-name="Internet_20_link" text:visited-style-name="Visited_20_Internet_20_Link">reference_architecture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version-controlled condition provides a controlled basis for determining which artefact version applies in a governed architectural, semantic, structural, or conformance contex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99_annexes/annex-b-terms-and-definitions/s/semantic_artefact" text:style-name="Internet_20_link" text:visited-style-name="Visited_20_Internet_20_Link">semantic_artefact</text:a>, <text:a xlink:type="simple" xlink:href="https://wiki.didosolutions.com/dido/99_annexes/99_annexes/annex-b-terms-and-definitions/s/structural_artefact" text:style-name="Internet_20_link" text:visited-style-name="Visited_20_Internet_20_Link">structural_artefact</text:a>, <text:a xlink:type="simple" xlink:href="https://wiki.didosolutions.com/dido/99_annexes/99_annexes/annex-b-terms-and-definitions/i/interface_contract" text:style-name="Internet_20_link" text:visited-style-name="Visited_20_Internet_20_Link">interface_contract</text:a>, or <text:a xlink:type="simple" xlink:href="https://wiki.didosolutions.com/dido/99_annexes/99_annexes/annex-b-terms-and-definitions/i/interpretive_artefact" text:style-name="Internet_20_link" text:visited-style-name="Visited_20_Internet_20_Link">interpretive_artefact</text:a> is in a version-controlled condition when it has an explicit version identifier, approved change history, and governed release statu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27:20</meta:creation-date>
    <dc:creator>Generated</dc:creator>
    <dc:date>2026-08-24T09::27:20</dc:date>
    <dc:language>en-US</dc:language>
    <meta:editing-cycles>1</meta:editing-cycles>
    <meta:editing-duration>PT0S</meta:editing-duration>
    <dc:title>dido:99_annexes:annex-b-terms-and-definitions:v:version-controlled_condition</dc:title>
  </office:meta>
</office:document-meta>
</file>