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ersion-controlled_artifact"/><text:bookmark-start text:name="__RefHeading___version-controlled_artifact_1"/><text:bookmark-start text:name="version-controlled_artifact"/>Version-Controlled Artifact<text:bookmark-end text:name="__RefHeading___version-controlled_artifact_1"/><text:bookmark-end text:name="version-controlled_artifac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Version-Controlled Artifact is an <text:a xlink:type="simple" xlink:href="https://wiki.didosolutions.com/dido/99_annexes/annex-b-terms-and-definitions/a/artifact" text:style-name="Internet_20_link" text:visited-style-name="Visited_20_Internet_20_Link">Artifact</text:a> managed through a <text:a xlink:type="simple" xlink:href="https://wiki.didosolutions.com/dido/99_annexes/annex-b-terms-and-definitions/v/version_control" text:style-name="Internet_20_link" text:visited-style-name="Visited_20_Internet_20_Link">Version Control</text:a> system.</text:p>
      <text:p text:style-name="Text_20_body">The Version Control system assigns an identifiable revision to the Artifact and allows an authorized user or process to retrieve that revision.</text:p>
      <text:p text:style-name="Text_20_body">A Version-Controlled Artifact may include:</text:p>
      <text:p text:style-name="Text_20_body">Source codeConfiguration files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SchemasModelsScriptsPolicy filesDocumentationBuild specificationsPlacing an Artifact under Version Control distinguishes identifiable revisions of the Artifact from uncontrolled copies or informal working material.</text:p>
      <text:p text:style-name="Text_20_body">A Version-Controlled Artifact differs from a revision history:</text:p>
      <text:p text:style-name="Text_20_body">The Version-Controlled Artifact is the controlled ArtifactThe revision identifies a particular state of the ArtifactThe revision history records the succession of revisions associated with the Artifac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rtifact managed by a version control system that assigns identifiable revisions and permits retrieval of an identified revis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Version-Controlled Artifact does not necessarily have an approved, released, or deployed status.</text:p>
      <text:p text:style-name="Text_20_body">Version Control establishes revision identification and retrieval. Separate requirements may govern:</text:p>
      <text:p text:style-name="Text_20_body">Revision preservationChange reviewChange approvalRelease designationDeployment authorizationRetentionRetirementThe term does not require a particular Version Control product, repository implementation, branching model, or storage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machine-readable <text:a xlink:type="simple" xlink:href="https://wiki.didosolutions.com/dido/99_annexes/annex-b-terms-and-definitions/i/infrastructure_configuration" text:style-name="Internet_20_link" text:visited-style-name="Visited_20_Internet_20_Link">Infrastructure Configuration</text:a> stored in a Version Control repository with an identifiable revision that an authorized pipeline can retrieve is a Version-Controlled Artifac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5:17</meta:creation-date>
    <dc:creator>Generated</dc:creator>
    <dc:date>2026-08-24T01::35:17</dc:date>
    <dc:language>en-US</dc:language>
    <meta:editing-cycles>1</meta:editing-cycles>
    <meta:editing-duration>PT0S</meta:editing-duration>
    <dc:title>dido:99_annexes:annex-b-terms-and-definitions:v:version-controlled_artifact</dc:title>
  </office:meta>
</office:document-meta>
</file>