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erdict"/><text:bookmark-start text:name="__RefHeading___verdict_1"/><text:bookmark-start text:name="verdict"/>Verdict<text:bookmark-end text:name="__RefHeading___verdict_1"/><text:bookmark-end text:name="verdic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Verdict is a classification assigned to a <text:a xlink:type="simple" xlink:href="https://wiki.didosolutions.com/dido/99_annexes/annex-b-terms-and-definitions/t/test_result" text:style-name="Internet_20_link" text:visited-style-name="Visited_20_Internet_20_Link">Test Result</text:a> according to defined evaluation criteria.</text:p>
      <text:p text:style-name="Text_20_body">A Verdict communicates the evaluated status of a Test Result independently of the detailed values, observations, measurements, and <text:a xlink:type="simple" xlink:href="https://wiki.didosolutions.com/dido/99_annexes/annex-b-terms-and-definitions/e/evidence" text:style-name="Internet_20_link" text:visited-style-name="Visited_20_Internet_20_Link">Evidence</text:a> recorded by that Test Result.</text:p>
      <text:p text:style-name="Text_20_body">A Verdict set can include values such as:</text:p>
      <text:p text:style-name="Text_20_body">PASSFAILINCONCLUSIVEERRORNOT EXECUTEDNOT APPLICABLEThe applicable <text:a xlink:type="simple" xlink:href="https://wiki.didosolutions.com/dido/99_annexes/annex-b-terms-and-definitions/a/acceptance_criteria" text:style-name="Internet_20_link" text:visited-style-name="Visited_20_Internet_20_Link">Acceptance Criteria</text:a>, evaluation criteria, or <text:a xlink:type="simple" xlink:href="https://wiki.didosolutions.com/dido/99_annexes/annex-b-terms-and-definitions/g/governance_policy" text:style-name="Internet_20_link" text:visited-style-name="Visited_20_Internet_20_Link">Governance Policy</text:a> defines:</text:p>
      <text:p text:style-name="Text_20_body">The permitted Verdict valuesThe meaning of each Verdict valueThe conditions for assigning each Verdict valueThe authority permitted to assign or revise a VerdictThe treatment of missing or incomplete resultsThe arbitration of multiple Test ResultsThe precedence of conflicting VerdictsThe use of Verdicts in a <text:a xlink:type="simple" xlink:href="https://wiki.didosolutions.com/dido/99_annexes/annex-b-terms-and-definitions/v/validation_decision" text:style-name="Internet_20_link" text:visited-style-name="Visited_20_Internet_20_Link">Validation Decision</text:a>A Verdict can apply to a Test Result associated with a:</text:p>
      <text:a xlink:type="simple" xlink:href="https://wiki.didosolutions.com/dido/99_annexes/annex-b-terms-and-definitions/t/test_set" text:style-name="Internet_20_link" text:visited-style-name="Visited_20_Internet_20_Link">Test Set</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executable" text:style-name="Internet_20_link" text:visited-style-name="Visited_20_Internet_20_Link">Test Executable</text:a>
      <text:a xlink:type="simple" xlink:href="https://wiki.didosolutions.com/dido/99_annexes/annex-b-terms-and-definitions/s/sequence_step" text:style-name="Internet_20_link" text:visited-style-name="Visited_20_Internet_20_Link">Sequence Step</text:a>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lassification assigned to a <text:a xlink:type="simple" xlink:href="https://wiki.didosolutions.com/dido/99_annexes/annex-b-terms-and-definitions/t/test_result" text:style-name="Internet_20_link" text:visited-style-name="Visited_20_Internet_20_Link">Test Result</text:a> according to defined evaluation criteri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s 7.3.11 and 7.3.18, Verdict</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xpected_result" text:style-name="Internet_20_link" text:visited-style-name="Visited_20_Internet_20_Link">Expected Result</text:a>
      <text:a xlink:type="simple" xlink:href="https://wiki.didosolutions.com/dido/99_annexes/annex-b-terms-and-definitions/a/acceptance_criteria" text:style-name="Internet_20_link" text:visited-style-name="Visited_20_Internet_20_Link">Acceptance Criteria</text:a>
      <text:p text:style-name="Text_20_body">DIDO Reference Implementation Conceptual ModelDIDO-TE draft Requirements RegisterOMG TestIF defines Verdict as an enumeration of result Verdicts that can be assigned to a TestResult.</text:p>
      <text:p text:style-name="Text_20_body">OMG TestIF supports the storage and interchange of Verdicts but leaves Test Result arbitration rules outside the scope of the specification. This definition therefore requires the applicable Acceptance Criteria, evaluation criteria, or Governance Policy to establish the meaning and assignment rules for each permitted Verdict.</text:p>
      <text:h text:style-name="Heading_20_2" text:outline-level="2"><text:bookmark-start text:name="__RefHeading___note_5"/><text:bookmark-start text:name="note"/>Note<text:bookmark-end text:name="__RefHeading___note_5"/><text:bookmark-end text:name="note"/></text:h>
      <text:p text:style-name="Text_20_body">Use the singular glossary term Verdict. Link plural usage to the same controlling page:</text:p>
      <table:table table:style-name="Table">
        <table:table-column table:style-name="odt_auto_style_table_column_1_1"/>
        <table:table-row>
          <table:table-cell office:value-type="string" table:style-name="tablecell">
            <text:p text:style-name="Preformatted_20_Text">[[dido:99_annexes:annex-b-terms-and-definitions:v:verdict|Verdicts]]</text:p>
          </table:table-cell>
        </table:table-row>
      </table:table>
      <text:p text:style-name="Text_20_body">A Verdict differs from a <text:a xlink:type="simple" xlink:href="https://wiki.didosolutions.com/dido/99_annexes/annex-b-terms-and-definitions/t/test_result" text:style-name="Internet_20_link" text:visited-style-name="Visited_20_Internet_20_Link">Test Result</text:a>:</text:p>
      <text:p text:style-name="Text_20_body">A Test Result records an outcome and its supporting informationA Verdict classifies that outcome according to defined criteriaA Verdict differs from an <text:a xlink:type="simple" xlink:href="https://wiki.didosolutions.com/dido/99_annexes/annex-b-terms-and-definitions/e/expected_result" text:style-name="Internet_20_link" text:visited-style-name="Visited_20_Internet_20_Link">Expected Result</text:a>:</text:p>
      <text:p text:style-name="Text_20_body">An Expected Result specifies an anticipated value, state, event, or conditionA Verdict classifies the relationship between the applicable outcome and the evaluation criteriaA Verdict differs from a <text:a xlink:type="simple" xlink:href="https://wiki.didosolutions.com/dido/99_annexes/annex-b-terms-and-definitions/v/validation_decision" text:style-name="Internet_20_link" text:visited-style-name="Visited_20_Internet_20_Link">Validation Decision</text:a>:</text:p>
      <text:p text:style-name="Text_20_body">A Verdict classifies an individual or aggregated Test ResultA Validation Decision determines whether the evaluated subject satisfies the applicable validation purpose or decision criteriaA PASS Verdict for one Test Result does not establish that:</text:p>
      <text:p text:style-name="Text_20_body">The entire <text:a xlink:type="simple" xlink:href="https://wiki.didosolutions.com/dido/99_annexes/annex-b-terms-and-definitions/t/test_run" text:style-name="Internet_20_link" text:visited-style-name="Visited_20_Internet_20_Link">Test Run</text:a> passedEvery related Test Case passedEvery applicable requirement was satisfiedThe evaluated subject is validThe evaluated subject is acceptedThe evaluated subject is authorized for useThose conclusions require the applicable aggregation, arbitration, acceptance, validation, or authorization criteria.</text:p>
      <text:p text:style-name="Text_20_body">A FAIL Verdict indicates failure to satisfy the criteria applicable to the classified Test Result. It does not necessarily identify the cause of the failure.</text:p>
      <text:p text:style-name="Text_20_body">An ERROR Verdict ordinarily indicates that an execution, infrastructure, configuration, or evaluation problem prevented the expected evaluation. An ERROR Verdict does not necessarily indicate that the <text:a xlink:type="simple" xlink:href="https://wiki.didosolutions.com/dido/99_annexes/annex-b-terms-and-definitions/t/test_item" text:style-name="Internet_20_link" text:visited-style-name="Visited_20_Internet_20_Link">Test Item</text:a> failed the tested condition.</text:p>
      <text:p text:style-name="Text_20_body">An INCONCLUSIVE Verdict ordinarily indicates that the available Test Result and Evidence do not support a PASS or FAIL determination.</text:p>
      <text:p text:style-name="Text_20_body">A Verdict can be assigned:</text:p>
      <text:p text:style-name="Text_20_body">During <text:a xlink:type="simple" xlink:href="https://wiki.didosolutions.com/dido/99_annexes/annex-b-terms-and-definitions/t/test_execution" text:style-name="Internet_20_link" text:visited-style-name="Visited_20_Internet_20_Link">Test Execution</text:a>After Test ExecutionBy an automated mechanismBy an authorized evaluatorBy an arbitration processBy another mechanism established by the applicable Governance PolicyA change to a Verdict should preserve the previous Verdict, the reason for the change, the responsible authority, the supporting Evidence, the applicable criteria,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step" text:style-name="Internet_20_link" text:visited-style-name="Visited_20_Internet_20_Link">Test Step</text:a> requires a selected <text:a xlink:type="simple" xlink:href="https://wiki.didosolutions.com/dido/99_annexes/annex-b-terms-and-definitions/n/node" text:style-name="Internet_20_link" text:visited-style-name="Visited_20_Internet_20_Link">Node</text:a> to return a defined state within five seconds.</text:p>
      <text:p text:style-name="Text_20_body">The resulting <text:a xlink:type="simple" xlink:href="https://wiki.didosolutions.com/dido/99_annexes/annex-b-terms-and-definitions/t/test_result" text:style-name="Internet_20_link" text:visited-style-name="Visited_20_Internet_20_Link">Test Result</text:a> records:</text:p>
      <text:p text:style-name="Text_20_body">The returned stateThe measured response timeThe applicable <text:a xlink:type="simple" xlink:href="https://wiki.didosolutions.com/dido/99_annexes/annex-b-terms-and-definitions/e/expected_result" text:style-name="Internet_20_link" text:visited-style-name="Visited_20_Internet_20_Link">Expected Result</text:a>The applicable Acceptance CriteriaThe supporting EvidenceThe evaluator assigns:</text:p>
      <text:p text:style-name="Text_20_body">PASS when the Node returns the required state within five secondsFAIL when the Node returns an incorrect state or exceeds five secondsERROR when the Test Environment cannot submit the requestINCONCLUSIVE when the available Evidence cannot establish the returned state or response timeThe Verdict classifies the Test Result. A separate <text:a xlink:type="simple" xlink:href="https://wiki.didosolutions.com/dido/99_annexes/annex-b-terms-and-definitions/v/validation_decision" text:style-name="Internet_20_link" text:visited-style-name="Visited_20_Internet_20_Link">Validation Decision</text:a> determines whether the evaluated Node Set satisfies the broader validation purpos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0:59</meta:creation-date>
    <dc:creator>Generated</dc:creator>
    <dc:date>2026-08-22T17::10:59</dc:date>
    <dc:language>en-US</dc:language>
    <meta:editing-cycles>1</meta:editing-cycles>
    <meta:editing-duration>PT0S</meta:editing-duration>
    <dc:title>dido:99_annexes:annex-b-terms-and-definitions:v:verdict</dc:title>
  </office:meta>
</office:document-meta>
</file>