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v:validation_operation"/><text:bookmark-start text:name="__RefHeading___validation_operation_1"/><text:bookmark-start text:name="validation_operation"/>Validation Operation<text:bookmark-end text:name="__RefHeading___validation_operation_1"/><text:bookmark-end text:name="validation_operation"/></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Validation Operation evaluates an identified subject against defined <text:a xlink:type="simple" xlink:href="https://wiki.didosolutions.com/dido/99_annexes/annex-b-terms-and-definitions/a/acceptance_criteria" text:style-name="Internet_20_link" text:visited-style-name="Visited_20_Internet_20_Link">Acceptance Criteria</text:a> and produces a Validation Result.</text:p>
      <text:p text:style-name="Text_20_body">The subject of a Validation Operation can include:</text:p>
      <text:p text:style-name="Text_20_body">An <text:a xlink:type="simple" xlink:href="https://wiki.didosolutions.com/dido/99_annexes/annex-b-terms-and-definitions/a/artifact" text:style-name="Internet_20_link" text:visited-style-name="Visited_20_Internet_20_Link">Artifact</text:a>A Build Operation resultA <text:a xlink:type="simple" xlink:href="https://wiki.didosolutions.com/dido/99_annexes/annex-b-terms-and-definitions/d/deployment" text:style-name="Internet_20_link" text:visited-style-name="Visited_20_Internet_20_Link">Deployment</text:a>A <text:a xlink:type="simple" xlink:href="https://wiki.didosolutions.com/dido/99_annexes/annex-b-terms-and-definitions/d/deployment_operation" text:style-name="Internet_20_link" text:visited-style-name="Visited_20_Internet_20_Link">Deployment Operation</text:a> resultAn Infrastructure ConfigurationAn Infrastructure EnvironmentA Platform ServiceA WorkloadA <text:a xlink:type="simple" xlink:href="https://wiki.didosolutions.com/dido/99_annexes/annex-b-terms-and-definitions/t/transfer_bundle" text:style-name="Internet_20_link" text:visited-style-name="Visited_20_Internet_20_Link">Transfer Bundle</text:a>A Validation Operation identifies:</text:p>
      <text:p text:style-name="Text_20_body">The subject being evaluatedThe Acceptance CriteriaThe evaluation procedureThe observed resultsThe resulting validation statusA Validation Operation produces an identifiable result whether the subject satisfies the Acceptance Criteria, fails to satisfy the Acceptance Criteria, or cannot be evaluated completely.</text:p>
      <text:p text:style-name="Text_20_body">Within Crucible documentation, automated Validation Operations can execute as part of a <text:a xlink:type="simple" xlink:href="https://wiki.didosolutions.com/dido/99_annexes/annex-b-terms-and-definitions/w/workflow" text:style-name="Internet_20_link" text:visited-style-name="Visited_20_Internet_20_Link">Workflow</text:a>, <text:a xlink:type="simple" xlink:href="https://wiki.didosolutions.com/dido/99_annexes/annex-b-terms-and-definitions/g/gitops" text:style-name="Internet_20_link" text:visited-style-name="Visited_20_Internet_20_Link">GitOps</text:a> process, or <text:a xlink:type="simple" xlink:href="https://wiki.didosolutions.com/dido/99_annexes/annex-b-terms-and-definitions/c/ci_cd_pipeline" text:style-name="Internet_20_link" text:visited-style-name="Visited_20_Internet_20_Link">CI/CD Pipeline</text:a>.</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operation that evaluates an identified subject against defined Acceptance Criteria and produces an identifiable Validation Result</text:span></text:p>
      <text:h text:style-name="Heading_20_2" text:outline-level="2"><text:bookmark-start text:name="__RefHeading___source_4"/><text:bookmark-start text:name="source"/>Source<text:bookmark-end text:name="__RefHeading___source_4"/><text:bookmark-end text:name="source"/></text:h>
      <text:p text:style-name="Text_20_body">DIDO-controlled term adapted from established systems-engineering, software-testing, deployment-validation, and acceptance practices.</text:p>
      <text:h text:style-name="Heading_20_2" text:outline-level="2"><text:bookmark-start text:name="__RefHeading___note_5"/><text:bookmark-start text:name="note"/>Note<text:bookmark-end text:name="__RefHeading___note_5"/><text:bookmark-end text:name="note"/></text:h>
      <text:p text:style-name="Text_20_body">A Validation Operation performs a bounded evaluation.</text:p>
      <text:p text:style-name="Text_20_body">A validation definition identifies the criteria and procedures used by the Validation Operation.</text:p>
      <text:p text:style-name="Text_20_body">A successful Validation Operation establishes only that the evaluated subject satisfies the Acceptance Criteria included in that operation. It does not establish satisfaction of criteria that the operation did not evaluate.</text:p>
      <text:p text:style-name="Text_20_body">A Validation Operation differs from a compliance evaluation. A Validation Operation evaluates a subject against Acceptance Criteria, while a compliance evaluation determines conformity with compliance criteria, controls, policies, or baselines.</text:p>
      <text:p text:style-name="Text_20_body">A Validation Operation differs from verification. Verification determines whether an implementation satisfies specified requirements, while validation determines whether an identified subject satisfies the criteria established for its intended use or acceptance.</text:p>
      <text:h text:style-name="Heading_20_2" text:outline-level="2"><text:bookmark-start text:name="__RefHeading___example_6"/><text:bookmark-start text:name="example"/>Example<text:bookmark-end text:name="__RefHeading___example_6"/><text:bookmark-end text:name="example"/></text:h>
      <text:p text:style-name="Text_20_body">Crucible executes a Validation Operation after a Deployment Operation. The Validation Operation evaluates the deployed resources against defined Acceptance Criteria and records the resulting Validation Resul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04:37</meta:creation-date>
    <dc:creator>Generated</dc:creator>
    <dc:date>2026-08-22T16::04:37</dc:date>
    <dc:language>en-US</dc:language>
    <meta:editing-cycles>1</meta:editing-cycles>
    <meta:editing-duration>PT0S</meta:editing-duration>
    <dc:title>dido:99_annexes:annex-b-terms-and-definitions:v:validation_operation</dc:title>
  </office:meta>
</office:document-meta>
</file>