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v:validation-controlled_transitions"/><text:bookmark-start text:name="__RefHeading___validation-controlled_transition_1"/><text:bookmark-start text:name="validation-controlled_transition"/>Validation-Controlled Transition<text:bookmark-end text:name="__RefHeading___validation-controlled_transition_1"/><text:bookmark-end text:name="validation-controlled_transition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Validation-controlled transitions depend on the result of logical validation.</text:p>
      <text:p text:style-name="Text_20_body">The <text:a xlink:type="simple" xlink:href="https://wiki.didosolutions.com/dido/99_annexes/annex-b-terms-and-definitions/f/fx_validation_node" text:style-name="Internet_20_link" text:visited-style-name="Visited_20_Internet_20_Link">FX Validation Node</text:a> produces an <text:a xlink:type="simple" xlink:href="https://wiki.didosolutions.com/dido/99_annexes/annex-b-terms-and-definitions/f/fx_validation_result" text:style-name="Internet_20_link" text:visited-style-name="Visited_20_Internet_20_Link">FX Validation Result</text:a>. That result determines whether an FX Transaction Candidate proceeds to semantic interpretation, is returned for correction, is rejected, or supports an audit/provenance record explaining the validation failure.</text:p>
      <text:p text:style-name="Text_20_body">A validation-controlled transition identifies the input transaction candidate, <text:a xlink:type="simple" xlink:href="https://wiki.didosolutions.com/dido/99_annexes/annex-b-terms-and-definitions/f/fx_validation_result" text:style-name="Internet_20_link" text:visited-style-name="Visited_20_Internet_20_Link">FX Validation Result</text:a>, validation rule version, producing <text:a xlink:type="simple" xlink:href="https://wiki.didosolutions.com/dido/99_annexes/annex-b-terms-and-definitions/f/fx_validation_node" text:style-name="Internet_20_link" text:visited-style-name="Visited_20_Internet_20_Link">FX Validation Node</text:a>, timestamp, resulting lifecycle state, and provenance reference.</text:p>
      <text:p text:style-name="Text_20_body">Validation-controlled transitions preserve the distinction between candidate information and accepted transaction information. A candidate transaction does not become a validated FX Transaction Record until the <text:a xlink:type="simple" xlink:href="https://wiki.didosolutions.com/dido/99_annexes/annex-b-terms-and-definitions/f/fx_validation_result" text:style-name="Internet_20_link" text:visited-style-name="Visited_20_Internet_20_Link">FX Validation Result</text:a> supports that transi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FX lifecycle transition governed by an FX Validation Result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<text:a xlink:type="simple" xlink:href="https://wiki.didosolutions.com/dido/99_annexes/annex-b-terms-and-definitions/f/fx_validation_result" text:style-name="Internet_20_link" text:visited-style-name="Visited_20_Internet_20_Link">FX Validation Result</text:a> from Section 9.4, <text:a xlink:type="simple" xlink:href="https://wiki.didosolutions.com/dido/99_annexes/annex-b-terms-and-definitions/s/structural_validation_role" text:style-name="Internet_20_link" text:visited-style-name="Visited_20_Internet_20_Link">Structural Validation Role</text:a> from Section 7.3, <text:a xlink:type="simple" xlink:href="https://wiki.didosolutions.com/dido/99_annexes/annex-b-terms-and-definitions/l/logical_assertion" text:style-name="Internet_20_link" text:visited-style-name="Visited_20_Internet_20_Link">Logical Assertion</text:a> from Part 2, Section 8.8, and <text:a xlink:type="simple" xlink:href="https://wiki.didosolutions.com/dido/99_annexes/annex-b-terms-and-definitions/t/traceability" text:style-name="Internet_20_link" text:visited-style-name="Visited_20_Internet_20_Link">Traceability</text:a> from Part 1, Section 7.10; generalised from FX validation and transaction-lifecycle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Validation-controlled transitions do not prescribe a validation engine, schema validator, rules engine, test framework, database status update, or runtime workflow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Transaction Candidate moves from <text:span text:style-name="Strong_20_Emphasis">Validation Pending</text:span> to <text:span text:style-name="Strong_20_Emphasis">Validation Passed</text:span> when the <text:a xlink:type="simple" xlink:href="https://wiki.didosolutions.com/dido/99_annexes/annex-b-terms-and-definitions/f/fx_validation_node" text:style-name="Internet_20_link" text:visited-style-name="Visited_20_Internet_20_Link">FX Validation Node</text:a> produces an <text:a xlink:type="simple" xlink:href="https://wiki.didosolutions.com/dido/99_annexes/annex-b-terms-and-definitions/f/fx_validation_result" text:style-name="Internet_20_link" text:visited-style-name="Visited_20_Internet_20_Link">FX Validation Result</text:a> confirming conformance with required logical validation expect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1:37</meta:creation-date>
    <dc:creator>Generated</dc:creator>
    <dc:date>2026-08-24T05::31:37</dc:date>
    <dc:language>en-US</dc:language>
    <meta:editing-cycles>1</meta:editing-cycles>
    <meta:editing-duration>PT0S</meta:editing-duration>
    <dc:title>dido:99_annexes:annex-b-terms-and-definitions:v:validation-controlled_transitions</dc:title>
  </office:meta>
</office:document-meta>
</file>