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u:usability"/><text:bookmark-start text:name="__RefHeading___usability_1"/><text:bookmark-start text:name="usability"/>Usability<text:bookmark-end text:name="__RefHeading___usability_1"/><text:bookmark-end text:name="usability"/></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Usability describes the ability of authorised users, operators, auditors, integrators, and governance participants to understand and use market, qualification, evidence, and settlement information effectively. In the Governed Node Service Market, Usability supports informed selection, deployment, audit, oversight, compensation review, dispute handling, and governance action.</text:p>
      <text:p text:style-name="Text_20_body">Usability matters because market participants need to understand why a Qualified Node or Qualified Service Provider is eligible, why a Node received a work assignment, what governed function it performed, what evidence supports the work, and what compensation or settlement treatment followed. Usability does not require unrestricted visibility. Each participant receives information according to role, policy, authorisation, and Content Minimisation rul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bility of authorised participants to understand and use market, qualification, evidence, and settlement information effectively</text:span></text:p>
      <text:h text:style-name="Heading_20_2" text:outline-level="2"><text:bookmark-start text:name="__RefHeading___source_4"/><text:bookmark-start text:name="source"/>Source<text:bookmark-end text:name="__RefHeading___source_4"/><text:bookmark-end text:name="source"/></text:h>
      <text:p text:style-name="Text_20_body">Financial Systems Archetype, Part 7: Governed Node Service Market</text:p>
      <text:h text:style-name="Heading_20_2" text:outline-level="2"><text:bookmark-start text:name="__RefHeading___note_5"/><text:bookmark-start text:name="note"/>Note<text:bookmark-end text:name="__RefHeading___note_5"/><text:bookmark-end text:name="note"/></text:h>
      <text:p text:style-name="Text_20_body">Usability applies to market interfaces, evidence views, qualification records, selection explanations, compensation records, settlement records, audit views, and governance workflows.</text:p>
      <text:p text:style-name="Text_20_body">Usability does not imply unrestricted access. Each participant sees information according to role, policy, authorisation, and Content Minimisation rules.</text:p>
      <text:p text:style-name="Text_20_body">Usability differs from Manageability. Manageability concerns operational monitoring, configuration, control, suspension, restoration, and review of a Qualified Node or governed function. Usability concerns whether authorised participants can understand and use the information exposed to them.</text:p>
      <text:h text:style-name="Heading_20_2" text:outline-level="2"><text:bookmark-start text:name="__RefHeading___example_6"/><text:bookmark-start text:name="example"/>Example<text:bookmark-end text:name="__RefHeading___example_6"/><text:bookmark-end text:name="example"/></text:h>
      <text:p text:style-name="Text_20_body">An Auditor reviews why a Qualified Node received a work assignment, which governed function it performed, which Evidence Reference supports the work, and which Settlement Instruction follow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48:43</meta:creation-date>
    <dc:creator>Generated</dc:creator>
    <dc:date>2026-08-24T03::48:43</dc:date>
    <dc:language>en-US</dc:language>
    <meta:editing-cycles>1</meta:editing-cycles>
    <meta:editing-duration>PT0S</meta:editing-duration>
    <dc:title>dido:99_annexes:annex-b-terms-and-definitions:u:usability</dc:title>
  </office:meta>
</office:document-meta>
</file>