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url"/><text:bookmark-start text:name="__RefHeading___uniform_resource_locator_url_1"/><text:bookmark-start text:name="uniform_resource_locator_url"/>Uniform Resource Locator (URL)<text:bookmark-end text:name="__RefHeading___uniform_resource_locator_url_1"/><text:bookmark-end text:name="uniform_resource_locator_url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Uniform Resource Locator (URL) is a Uniform Resource Identifier (URI) that identifies a resource and provides information for locating or accessing that resource.</text:p>
      <text:p text:style-name="Text_20_body">A URL typically identifies the access mechanism through its URI scheme and provides the information required by that scheme to locate the resource.</text:p>
      <text:p text:style-name="Text_20_body">Examples include URLs using schemes such as:</text:p>
      <text:p text:style-name="Text_20_body"><text:span text:style-name="Source_20_Text">https</text:span><text:span text:style-name="Source_20_Text">http</text:span><text:span text:style-name="Source_20_Text">ftp</text:span>A URL is therefore a URI, but not every URI is necessarily a URL.</text:p>
      <text:p text:style-name="Text_20_body">The distinction is important because identification and location are separate concepts. A URI may provide a persistent identity for a concept or resource without specifying where that resource can be access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Uniform Resource Identifier that identifies a resource and provides a means for locating or accessing that resour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RFC 3986, <text:span text:style-name="Emphasis">Uniform Resource Identifier (URI): Generic Syntax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URL is a subset of URI.</text:p>
      <text:p text:style-name="Text_20_body">A URL generally describes a resource's primary access mechanism or network location. A URI used solely as a persistent name or conceptual identifier need not be a UR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able:table table:style-name="Table_Quotation1">
        <table:table-column/>
        <table:table-row>
          <table:table-cell office:value-type="string" table:style-name="Cell_Quotation1">
            <text:p text:style-name="Preformatted_20_Text">https://example.org/documents/report</text:p>
          </table:table-cell>
        </table:table-row>
      </table:table>
      <text:p text:style-name="Text_20_body">The value identifies a resource and provides an <text:span text:style-name="Source_20_Text">https</text:span> access mechanism through which the resource may be locate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39:32</meta:creation-date>
    <dc:creator>Generated</dc:creator>
    <dc:date>2026-08-24T20::39:32</dc:date>
    <dc:language>en-US</dc:language>
    <meta:editing-cycles>1</meta:editing-cycles>
    <meta:editing-duration>PT0S</meta:editing-duration>
    <dc:title>dido:99_annexes:annex-b-terms-and-definitions:u:url</dc:title>
  </office:meta>
</office:document-meta>
</file>