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u:uri"/><text:bookmark-start text:name="__RefHeading___uniform_resource_identifier_uri_1"/><text:bookmark-start text:name="uniform_resource_identifier_uri"/>Uniform Resource Identifier (URI)<text:bookmark-end text:name="__RefHeading___uniform_resource_identifier_uri_1"/><text:bookmark-end text:name="uniform_resource_identifier_uri"/></text:h>
      <text:p text:style-name="Text_20_body"><text:a xlink:type="simple" xlink:href="https://wiki.didosolutions.com/dido/99_annexes/annex-b-terms-and-definitions/start" text:style-name="Internet_20_link" text:visited-style-name="Visited_20_Internet_20_Link">Go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Uniform Resource Identifier (URI) provides a uniform mechanism for identifying a resource.</text:p>
      <text:p text:style-name="Text_20_body">A resource identified by a URI may be physical, digital, conceptual, or abstract. The identified resource does not need to be accessible through a network.</text:p>
      <text:p text:style-name="Text_20_body">Examples of things that may be identified by a URI include:</text:p>
      <text:p text:style-name="Text_20_body">documentsimagesservicesnamespacesschemasconceptsvocabulary termsorganizationspeopleother identifiable resourcesA URI uses a URI scheme to establish the rules governing its syntax and interpretation.</text:p>
      <text:p text:style-name="Text_20_body">Examples of URI schemes include:</text:p>
      <text:p text:style-name="Text_20_body"><text:span text:style-name="Source_20_Text">http</text:span><text:span text:style-name="Source_20_Text">https</text:span><text:span text:style-name="Source_20_Text">mailto</text:span><text:span text:style-name="Source_20_Text">urn</text:span><text:span text:style-name="Source_20_Text">tel</text:span><text:span text:style-name="Source_20_Text">ftp</text:span>A URI may function as a name, a locator, or both.</text:p>
      <text:p text:style-name="Text_20_body">A URI does not imply that the identified resource can be retrieved or accessed over a network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an identifier consisting of a sequence of characters used to identify a physical, digital, conceptual, or abstract resource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RFC 3986, <text:span text:style-name="Emphasis">Uniform Resource Identifier (URI): Generic Syntax</text:span>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Uniform Resource Locator (URL) is a subset of URI that identifies a resource and also provides a means for locating or accessing that resource.</text:p>
      <text:p text:style-name="Text_20_body">The general term URI should be used when the distinction between identification and location is not significant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The following are examples of URIs:</text:p>
      <table:table table:style-name="Table_Quotation1">
        <table:table-column/>
        <table:table-row>
          <table:table-cell office:value-type="string" table:style-name="Cell_Quotation1">
            <text:p text:style-name="Preformatted_20_Text">https://example.org/resource/123<text:line-break/>urn:example:object:123<text:line-break/>mailto:user@example.org<text:line-break/>tel:+1-555-555-1212</text:p>
          </table:table-cell>
        </table:table-row>
      </table:table>
      <text:p text:style-name="Text_20_body">The first example may function as both an identifier and locator, while the <text:span text:style-name="Source_20_Text">urn</text:span>, <text:span text:style-name="Source_20_Text">mailto</text:span>, and <text:span text:style-name="Source_20_Text">tel</text:span> examples illustrate other URI scheme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9::51:15</meta:creation-date>
    <dc:creator>Generated</dc:creator>
    <dc:date>2026-08-24T19::51:15</dc:date>
    <dc:language>en-US</dc:language>
    <meta:editing-cycles>1</meta:editing-cycles>
    <meta:editing-duration>PT0S</meta:editing-duration>
    <dc:title>dido:99_annexes:annex-b-terms-and-definitions:u:uri</dc:title>
  </office:meta>
</office:document-meta>
</file>