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u:under-compliance"/><text:bookmark-start text:name="__RefHeading___under-compliance_1"/><text:bookmark-start text:name="under-compliance"/>Under-Compliance<text:bookmark-end text:name="__RefHeading___under-compliance_1"/><text:bookmark-end text:name="under-compliance"/></text:h>
      <text:p text:style-name="Text_20_body"><text:a xlink:type="simple" xlink:href="https://wiki.didosolutions.com/dido/99_annexes/annex-b-terms-and-definitions/start" text:style-name="Internet_20_link" text:visited-style-name="Visited_20_Internet_20_Link">Return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Under-Compliance occurs when a participant, Node, or implementation performs work that is less governed than the applicable obligation requires. In the FX Demo Reference Architecture, under-compliance affects cost comparisons because an implementation that omits required work appears less expensive than one that performs the required work and records the required evidence.</text:p>
      <text:p text:style-name="Text_20_body">Under-Compliance differs from efficient compliant processing. Efficient compliant processing reduces cost while satisfying the same semantic, policy, evidence, security, residency, sovereignty, operational, and service-level obligations. Under-compliance reduces apparent cost by omitting, weakening, or failing to evidence required governed work.</text:p>
      <text:p text:style-name="Text_20_body">The Cost Recovery, Compensation, and Settlement Plane helps identify under-compliance by comparing required governed work with available work records, qualification records, cost records, and evidence reference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failure to satisfy an applicable obligation for governed work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FX Demo Reference Architecture, Part 6: Cost Recovery, Compensation, and Settlement Plane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Under-Compliance differs from non-performance. Non-performance indicates the absence of required work or evidence. Under-compliance also includes incomplete work, weakened controls, insufficient evidence, or work that fails to satisfy the applicable obligation.</text:p>
      <text:p text:style-name="Text_20_body">Under-Compliance does not by itself establish misconduct. Governance, audit, regulatory, contractual, or remediation processes determine cause, responsibility, and consequence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FX transaction requires fraud screening, sanctions checking, and evidence retention. A provider performs fraud screening and sanctions checking but omits evidence retention. The provider appears less expensive than a provider that performs all three functions. The omitted evidence retention represents Under-Complianc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30:49</meta:creation-date>
    <dc:creator>Generated</dc:creator>
    <dc:date>2026-08-23T23::30:49</dc:date>
    <dc:language>en-US</dc:language>
    <meta:editing-cycles>1</meta:editing-cycles>
    <meta:editing-duration>PT0S</meta:editing-duration>
    <dc:title>dido:99_annexes:annex-b-terms-and-definitions:u:under-compliance</dc:title>
  </office:meta>
</office:document-meta>
</file>