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u:unclassified_environment"/><text:bookmark-start text:name="__RefHeading___unclassified_environment_1"/><text:bookmark-start text:name="unclassified_environment"/>Unclassified Environment<text:bookmark-end text:name="__RefHeading___unclassified_environment_1"/><text:bookmark-end text:name="unclassified_environme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Unclassified Environment is an operating environment that is not authorized to store, process, or transmit classified information.</text:p>
      <text:p text:style-name="Text_20_body">An Unclassified Environment can still require security controls for information that is sensitive, regulated, proprietary, private, mission-critical, or subject to safeguarding or dissemination restrictions.</text:p>
      <text:p text:style-name="Text_20_body">Information handled within an Unclassified Environment can include:</text:p>
      <text:p text:style-name="Text_20_body">Public informationInternal organizational informationProprietary informationPersonal informationExport-controlled informationLaw-enforcement-sensitive informationControlled Unclassified InformationInformation subject to contractual restrictionsInformation subject to statutory or regulatory protectionSecurity configuration informationAuthentication and authorization informationThe designation <text:span text:style-name="Strong_20_Emphasis">Unclassified Environment</text:span> does not mean:</text:p>
      <text:p text:style-name="Text_20_body">The environment contains only public informationThe environment requires no security controlsEvery user can access every resourceInformation can be released without authorizationThe environment can accept classified informationThe environment has a low security-impact categorizationAn Unclassified Environment can operate as a:</text:p>
      <text:a xlink:type="simple" xlink:href="https://wiki.didosolutions.com/dido/99_annexes/annex-b-terms-and-definitions/c/connected_environment" text:style-name="Internet_20_link" text:visited-style-name="Visited_20_Internet_20_Link">Connected Environment</text:a>
      <text:a xlink:type="simple" xlink:href="https://wiki.didosolutions.com/dido/99_annexes/annex-b-terms-and-definitions/d/disconnected_environment" text:style-name="Internet_20_link" text:visited-style-name="Visited_20_Internet_20_Link">Disconnected Environment</text:a>
      <text:a xlink:type="simple" xlink:href="https://wiki.didosolutions.com/dido/99_annexes/annex-b-terms-and-definitions/a/air-gapped_environment" text:style-name="Internet_20_link" text:visited-style-name="Visited_20_Internet_20_Link">Air-Gapped Environment</text:a>
      <text:p text:style-name="Text_20_body">Connectivity and classification describe different environment characteristics. An Unclassified Environment can remain disconnected or air-gapped because of operational, privacy, export-control, safety, intellectual-property, or cybersecurity requirements.</text:p>
      <text:p text:style-name="Text_20_body">Within the Crucible architecture, an Unclassified Environment can contain one or more <text:a xlink:type="simple" xlink:href="https://wiki.didosolutions.com/dido/99_annexes/annex-b-terms-and-definitions/d/deployment_target" text:style-name="Internet_20_link" text:visited-style-name="Visited_20_Internet_20_Link">Deployment Targets</text:a>. Each Deployment Target record should identify the information-handling restrictions, security controls, and authorizations governing that targe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perating environment that is not authorized to store, process, or transmit classified information</text:span></text:p>
      <text:h text:style-name="Heading_20_2" text:outline-level="2"><text:bookmark-start text:name="__RefHeading___source_4"/><text:bookmark-start text:name="source"/>Source<text:bookmark-end text:name="__RefHeading___source_4"/><text:bookmark-end text:name="source"/></text:h>
      <text:a xlink:type="simple" xlink:href="https://www.archives.gov/isoo/policy-documents/cnsi-eo.html" text:style-name="Internet_20_link" text:visited-style-name="Visited_20_Internet_20_Link">Executive Order 13526, Classified National Security Information</text:a>
      <text:a xlink:type="simple" xlink:href="https://www.ecfr.gov/current/title-32/subtitle-B/chapter-XX/part-2002/subpart-A/section-2002.4" text:style-name="Internet_20_link" text:visited-style-name="Visited_20_Internet_20_Link">32 CFR 2002.4, Definitions</text:a>
      <text:p text:style-name="Text_20_body">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Unclassified information can still require safeguarding and dissemination controls.</text:p>
      <text:p text:style-name="Text_20_body">Controlled Unclassified Information is unclassified information subject to controls established by law, regulation, or government-wide policy. Controlled Unclassified Information is not a Security Classification.</text:p>
      <text:p text:style-name="Text_20_body">An Unclassified Environment can have a high security-impact categorization based on the consequences of unauthorized disclosure, modification, disruption, or destruction. Security classification and security-impact categorization serve different purposes.</text:p>
      <text:p text:style-name="Text_20_body">An Unclassified Environment differs from a <text:a xlink:type="simple" xlink:href="https://wiki.didosolutions.com/dido/99_annexes/annex-b-terms-and-definitions/c/classified_environment" text:style-name="Internet_20_link" text:visited-style-name="Visited_20_Internet_20_Link">Classified Environment</text:a>:</text:p>
      <text:p text:style-name="Text_20_body">An Unclassified Environment is not authorized to handle classified informationA Classified Environment is authorized to handle specified classified informationInformation does not become unclassified merely because it enters an Unclassified Environment. Classified information introduced into an Unclassified Environment constitutes a security incident and remains subject to the governing classification authority.</text:p>
      <text:h text:style-name="Heading_20_2" text:outline-level="2"><text:bookmark-start text:name="__RefHeading___example_6"/><text:bookmark-start text:name="example"/>Example<text:bookmark-end text:name="__RefHeading___example_6"/><text:bookmark-end text:name="example"/></text:h>
      <text:p text:style-name="Text_20_body">An Air-Gapped Deployment Target hosts Controlled Unclassified Information but is not authorized for classified information.</text:p>
      <text:p text:style-name="Text_20_body">The Deployment Target remains an Unclassified Environment even though it requires:</text:p>
      <text:p text:style-name="Text_20_body">Restricted physical accessMultifactor authenticationRole-based authorizationEncrypted storageControlled media transferAudit loggingApproved software repositoriesInformation-retention controlsInformation-destruction procedur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5:15</meta:creation-date>
    <dc:creator>Generated</dc:creator>
    <dc:date>2026-08-23T22::05:15</dc:date>
    <dc:language>en-US</dc:language>
    <meta:editing-cycles>1</meta:editing-cycles>
    <meta:editing-duration>PT0S</meta:editing-duration>
    <dc:title>dido:99_annexes:annex-b-terms-and-definitions:u:unclassified_environment</dc:title>
  </office:meta>
</office:document-meta>
</file>