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u:uml"/><text:bookmark-start text:name="__RefHeading___unified_modeling_language_uml_1"/><text:bookmark-start text:name="unified_modeling_language_uml"/>Unified Modeling Language (UML)<text:bookmark-end text:name="__RefHeading___unified_modeling_language_uml_1"/><text:bookmark-end text:name="unified_modeling_language_uml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Unified Modeling Language (UML) is a general-purpose modelling language developed and maintained by the Object Management Group (OMG). UML provides formally defined constructs and graphical notations for representing the structure and behaviour of systems, particularly software-intensive systems.</text:p>
      <text:p text:style-name="Text_20_body">UML supports the representation of concerns such as:</text:p>
      <text:p text:style-name="Text_20_body">Classes and objectsComponentsInterfacesActivitiesInteractionsState machinesUse casesDeploymentsPackagesRelationships among model elementsUML defines a modelling language rather than a software development method, an implementation platform, a programming language, or a tool. Development methods and modelling practices may use UML while imposing additional conventions, processes, and constraints.</text:p>
      <text:p text:style-name="Text_20_body">UML also provides a foundation for profiles that specialise the language for particular domains or purposes. SysML v1 was defined as a UML profile with additional systems-engineering constructs and restrictions. SysML v2 no longer depends on UML in the same manner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eneral-purpose modelling language for representing the structure and behaviour of system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Object Management Group, Unified Modeling Language version 2.5.1, <text:a xlink:type="simple" xlink:href="https://www.omg.org/spec/UML/2.5.1/" text:style-name="Internet_20_link" text:visited-style-name="Visited_20_Internet_20_Link">https://www.omg.org/spec/UML/2.5.1/</text:a>ISO/IEC 19505, Information technology — Object Management Group Unified Modeling Languag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iagram that uses boxes, lines, and arrows does not necessarily constitute a UML model. A UML model uses constructs whose syntax and meaning conform to the UML specification.</text:p>
      <text:p text:style-name="Text_20_body">UML does not prescribe a specific development process, programming language, runtime platform, or implementation architectur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oftware architect may use a UML component diagram to represent software components and their provided and required interfaces, and use an activity diagram to represent the flow of behaviour among those components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14:42</meta:creation-date>
    <dc:creator>Generated</dc:creator>
    <dc:date>2026-08-24T05::14:42</dc:date>
    <dc:language>en-US</dc:language>
    <meta:editing-cycles>1</meta:editing-cycles>
    <meta:editing-duration>PT0S</meta:editing-duration>
    <dc:title>dido:99_annexes:annex-b-terms-and-definitions:u:uml</dc:title>
  </office:meta>
</office:document-meta>
</file>