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win_relationship"/><text:bookmark-start text:name="__RefHeading___twin_relationship_1"/><text:bookmark-start text:name="twin_relationship"/>Twin Relationship<text:bookmark-end text:name="__RefHeading___twin_relationship_1"/><text:bookmark-end text:name="twin_relationship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win Relationship establishes the semantic relationship between a <text:a xlink:type="simple" xlink:href="https://wiki.didosolutions.com/dido/99_annexes/annex-b-terms-and-definitions/t/twin_identity" text:style-name="Internet_20_link" text:visited-style-name="Visited_20_Internet_20_Link">Twin Identity</text:a> and the <text:a xlink:type="simple" xlink:href="https://wiki.didosolutions.com/dido/99_annexes/annex-b-terms-and-definitions/t/twin_realization" text:style-name="Internet_20_link" text:visited-style-name="Visited_20_Internet_20_Link">Twin Realizations</text:a> associated with that identity.</text:p>
      <text:p text:style-name="Text_20_body">The Twin Relationship identifies the characteristics, information, and conditions relevant to representing the logical twin across its Twin Realizations.</text:p>
      <text:p text:style-name="Text_20_body">The applicable <text:a xlink:type="simple" xlink:href="https://wiki.didosolutions.com/dido/99_annexes/annex-b-terms-and-definitions/c/configuration" text:style-name="Internet_20_link" text:visited-style-name="Visited_20_Internet_20_Link">Configuration</text:a> specifies the characteristics represented by the relationship and the parameters governing data mapping, source eligibility, source selection, communication, synchronization, and fidelity.</text:p>
      <text:p text:style-name="Text_20_body">A Twin Relationship remains distinct from the communication mechanisms used to exchange information among Twin Realizations. Technologies such as <text:a xlink:type="simple" xlink:href="https://wiki.didosolutions.com/dido/99_annexes/annex-b-terms-and-definitions/d/dds" text:style-name="Internet_20_link" text:visited-style-name="Visited_20_Internet_20_Link">DDS</text:a> may realize information exchange within the relationship without defining its semantic meanin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semantic relationship between a <text:a xlink:type="simple" xlink:href="https://wiki.didosolutions.com/dido/99_annexes/annex-b-terms-and-definitions/t/twin_identity" text:style-name="Internet_20_link" text:visited-style-name="Visited_20_Internet_20_Link">Twin Identity</text:a> and its associated <text:a xlink:type="simple" xlink:href="https://wiki.didosolutions.com/dido/99_annexes/annex-b-terms-and-definitions/t/twin_realization" text:style-name="Internet_20_link" text:visited-style-name="Visited_20_Internet_20_Link">Twin Realizations</text:a> that identifies the characteristics and conditions represented across those realizat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 and identifiers shared among Twin Nodes<text:a xlink:type="simple" xlink:href="https://wiki.didosolutions.com/dido/03-dido-te/99-annexes/annex-b-references/dte-002" text:style-name="Internet_20_link" text:visited-style-name="Visited_20_Internet_20_Link">[DTE2] Non-Traditional BAA Submission</text:a>, Digital Twin concepts and F17, <text:span text:style-name="Emphasis">Twin Nodes Selection</text:span>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, Appendix A, <text:span text:style-name="Emphasis">Digital Twin</text:span>DIDO-TE normalization of the source concept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win Relationship does not require every available characteristic of a Twin Realization to participate in the relationship.</text:p>
      <text:p text:style-name="Text_20_body">The applicable Configuration identifies the characteristics that participate in a particular Twin Relationship.</text:p>
      <text:p text:style-name="Text_20_body">A communication match, DDS discovery event, Topic match, or Quality of Service match does not, by itself, establish a Twin Relationship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win Identity has a virtual Twin Realization and a real-world Twin Realization. Their Twin Relationship identifies operational state, selected inputs and outputs, and timing behavior as represented characteristics while excluding unrelated implementation detail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0:49</meta:creation-date>
    <dc:creator>Generated</dc:creator>
    <dc:date>2026-08-22T17::10:49</dc:date>
    <dc:language>en-US</dc:language>
    <meta:editing-cycles>1</meta:editing-cycles>
    <meta:editing-duration>PT0S</meta:editing-duration>
    <dc:title>dido:99_annexes:annex-b-terms-and-definitions:t:twin_relationship</dc:title>
  </office:meta>
</office:document-meta>
</file>