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win_realization_identifier"/><text:bookmark-start text:name="__RefHeading___twin_realization_identifier_1"/><text:bookmark-start text:name="twin_realization_identifier"/>Twin Realization Identifier<text:bookmark-end text:name="__RefHeading___twin_realization_identifier_1"/><text:bookmark-end text:name="twin_realization_identifi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win Realization Identifier distinguishes one <text:a xlink:type="simple" xlink:href="https://wiki.didosolutions.com/dido/99_annexes/annex-b-terms-and-definitions/t/twin_realization" text:style-name="Internet_20_link" text:visited-style-name="Visited_20_Internet_20_Link">Twin Realization</text:a> from other Twin Realizations associated with the same or different <text:a xlink:type="simple" xlink:href="https://wiki.didosolutions.com/dido/99_annexes/annex-b-terms-and-definitions/t/twin_identity" text:style-name="Internet_20_link" text:visited-style-name="Visited_20_Internet_20_Link">Twin Identities</text:a>.</text:p>
      <text:p text:style-name="Text_20_body">A Twin Realization Identifier identifies a particular realization rather than the logical twin represented by that realization.</text:p>
      <text:p text:style-name="Text_20_body">The <text:a xlink:type="simple" xlink:href="https://wiki.didosolutions.com/dido/99_annexes/annex-b-terms-and-definitions/t/twin_identifier" text:style-name="Internet_20_link" text:visited-style-name="Visited_20_Internet_20_Link">Twin Identifier</text:a> identifies the Twin Identity. The Twin Realization Identifier identifies an individual realization associated with that Twin Identity.</text:p>
      <text:p text:style-name="Text_20_body">The Twin Realization Identifier remains independent of implementation-specific identifiers such as container identifiers, process identifiers, host names, network addresses, DDS entity identifiers, or other resource identifier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n identifier assigned to an individual <text:a xlink:type="simple" xlink:href="https://wiki.didosolutions.com/dido/99_annexes/annex-b-terms-and-definitions/t/twin_realization" text:style-name="Internet_20_link" text:visited-style-name="Visited_20_Internet_20_Link">Twin Realiza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DIDO-TE normalization of the Twin Identity and Twin Realization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win Realization Identifier identifies one realization and does not replace the <text:a xlink:type="simple" xlink:href="https://wiki.didosolutions.com/dido/99_annexes/annex-b-terms-and-definitions/t/twin_identifier" text:style-name="Internet_20_link" text:visited-style-name="Visited_20_Internet_20_Link">Twin Identifier</text:a> associated with the logical twin.</text:p>
      <text:p text:style-name="Text_20_body">Multiple Twin Realizations associated with the same Twin Identity have distinct Twin Realization Identifiers while referencing the same Twin Identifier.</text:p>
      <text:p text:style-name="Text_20_body">A change to an implementation-specific resource identifier does not, by itself, require a change to the Twin Realization Identifi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win Identity with Twin Identifier <text:span text:style-name="Source_20_Text">T-4711</text:span> has two Twin Realizations:</text:p>
      <text:p text:style-name="Text_20_body">Virtual realization <text:span text:style-name="Source_20_Text">TR-101</text:span>Real-world realization <text:span text:style-name="Source_20_Text">TR-102</text:span>Both realizations reference <text:span text:style-name="Source_20_Text">T-4711</text:span>, while <text:span text:style-name="Source_20_Text">TR-101</text:span> and <text:span text:style-name="Source_20_Text">TR-102</text:span> distinguish the individual realiz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0:44</meta:creation-date>
    <dc:creator>Generated</dc:creator>
    <dc:date>2026-08-23T23::20:44</dc:date>
    <dc:language>en-US</dc:language>
    <meta:editing-cycles>1</meta:editing-cycles>
    <meta:editing-duration>PT0S</meta:editing-duration>
    <dc:title>dido:99_annexes:annex-b-terms-and-definitions:t:twin_realization_identifier</dc:title>
  </office:meta>
</office:document-meta>
</file>