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t:twin_identity"/><text:bookmark-start text:name="__RefHeading___twin_identity_1"/><text:bookmark-start text:name="twin_identity"/>Twin Identity<text:bookmark-end text:name="__RefHeading___twin_identity_1"/><text:bookmark-end text:name="twin_identity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 Twin Identity provides the logical identity shared by one or more <text:a xlink:type="simple" xlink:href="https://wiki.didosolutions.com/dido/99_annexes/annex-b-terms-and-definitions/t/twin_realization" text:style-name="Internet_20_link" text:visited-style-name="Visited_20_Internet_20_Link">Twin Realizations</text:a> representing the same twin.</text:p>
      <text:p text:style-name="Text_20_body">The Twin Identity remains independent of any particular realization, implementation, deployment, process, container, network endpoint, DDS entity, or other realization-specific mechanism.</text:p>
      <text:p text:style-name="Text_20_body">A Twin Identity allows a <text:a xlink:type="simple" xlink:href="https://wiki.didosolutions.com/dido/99_annexes/annex-b-terms-and-definitions/t/test_definition" text:style-name="Internet_20_link" text:visited-style-name="Visited_20_Internet_20_Link">Test Definition</text:a> or <text:a xlink:type="simple" xlink:href="https://wiki.didosolutions.com/dido/99_annexes/annex-b-terms-and-definitions/t/test_execution" text:style-name="Internet_20_link" text:visited-style-name="Visited_20_Internet_20_Link">Test Execution</text:a> to refer to the same logical twin when different Twin Realizations participate in the test.</text:p>
      <text:p text:style-name="Text_20_body">The concept derives in part from the U.S. Patent Application description of virtual and physical Twin Nodes that share an identifier and from the DIDO-TE requirement to select between virtual and real-world twin nodes during testing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the logical identity shared by one or more <text:a xlink:type="simple" xlink:href="https://wiki.didosolutions.com/dido/99_annexes/annex-b-terms-and-definitions/t/twin_realization" text:style-name="Internet_20_link" text:visited-style-name="Visited_20_Internet_20_Link">Twin Realizations</text:a> representing the same twin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a xlink:type="simple" xlink:href="https://wiki.didosolutions.com/dido/03-dido-te/99-annexes/annex-b-references/dte-001" text:style-name="Internet_20_link" text:visited-style-name="Visited_20_Internet_20_Link">[DTE1] U.S. Patent Application US20220237111A1</text:a>
      <text:p text:style-name="Text_20_body">, Twin Node concepts and identifiers shared among Twin Nodes<text:a xlink:type="simple" xlink:href="https://wiki.didosolutions.com/dido/03-dido-te/99-annexes/annex-b-references/dte-002" text:style-name="Internet_20_link" text:visited-style-name="Visited_20_Internet_20_Link">[DTE2] Non-Traditional BAA Submission</text:a>, F17, <text:span text:style-name="Emphasis">Twin Nodes Selection</text:span>DIDO-TE normalization of the source concepts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 Twin Identity is distinct from the identity of a particular Twin Realization.</text:p>
      <text:p text:style-name="Text_20_body">Changing the selected Twin Realization does not, by itself, change the Twin Identity.</text:p>
      <text:p text:style-name="Text_20_body">A Twin Identity does not prescribe how an implementation represents or transports the identity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logical twin identified as <text:span text:style-name="Source_20_Text">T-4711</text:span> has both a virtual Twin Realization and a real-world Twin Realization. Both realizations participate in the same Twin Identity even though each realization has its own identity and implementation characteristic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7::12:10</meta:creation-date>
    <dc:creator>Generated</dc:creator>
    <dc:date>2026-08-22T17::12:10</dc:date>
    <dc:language>en-US</dc:language>
    <meta:editing-cycles>1</meta:editing-cycles>
    <meta:editing-duration>PT0S</meta:editing-duration>
    <dc:title>dido:99_annexes:annex-b-terms-and-definitions:t:twin_identity</dc:title>
  </office:meta>
</office:document-meta>
</file>