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t:twin_identifier"/><text:bookmark-start text:name="__RefHeading___twin_identifier_1"/><text:bookmark-start text:name="twin_identifier"/>Twin Identifier<text:bookmark-end text:name="__RefHeading___twin_identifier_1"/><text:bookmark-end text:name="twin_identifier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Twin Identifier identifies a <text:a xlink:type="simple" xlink:href="https://wiki.didosolutions.com/dido/99_annexes/annex-b-terms-and-definitions/t/twin_identity" text:style-name="Internet_20_link" text:visited-style-name="Visited_20_Internet_20_Link">Twin Identity</text:a> independently of the individual <text:a xlink:type="simple" xlink:href="https://wiki.didosolutions.com/dido/99_annexes/annex-b-terms-and-definitions/t/twin_realization" text:style-name="Internet_20_link" text:visited-style-name="Visited_20_Internet_20_Link">Twin Realizations</text:a> associated with it.</text:p>
      <text:p text:style-name="Text_20_body">The Twin Identifier provides a stable reference for Configuration, <text:a xlink:type="simple" xlink:href="https://wiki.didosolutions.com/dido/99_annexes/annex-b-terms-and-definitions/t/test_definition" text:style-name="Internet_20_link" text:visited-style-name="Visited_20_Internet_20_Link">Test Definitions</text:a>, <text:a xlink:type="simple" xlink:href="https://wiki.didosolutions.com/dido/99_annexes/annex-b-terms-and-definitions/t/test_execution" text:style-name="Internet_20_link" text:visited-style-name="Visited_20_Internet_20_Link">Test Executions</text:a>, comparison, Validation, Evidence, and <text:a xlink:type="simple" xlink:href="https://wiki.didosolutions.com/dido/99_annexes/annex-b-terms-and-definitions/t/traceability" text:style-name="Internet_20_link" text:visited-style-name="Visited_20_Internet_20_Link">Traceability</text:a> involving the logical twin.</text:p>
      <text:p text:style-name="Text_20_body">A Twin Identifier remains distinct from implementation-specific identifiers such as container identifiers, process identifiers, host names, network addresses, DDS entity identifiers, or identifiers assigned to individual Twin Realiz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n identifier assigned to a <text:a xlink:type="simple" xlink:href="https://wiki.didosolutions.com/dido/99_annexes/annex-b-terms-and-definitions/t/twin_identity" text:style-name="Internet_20_link" text:visited-style-name="Visited_20_Internet_20_Link">Twin Identity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wiki.didosolutions.com/dido/03-dido-te/99-annexes/annex-b-references/dte-001" text:style-name="Internet_20_link" text:visited-style-name="Visited_20_Internet_20_Link">[DTE1] U.S. Patent Application US20220237111A1</text:a>
      <text:p text:style-name="Text_20_body">, Twin Node concepts and identifiers shared among Twin NodesDIDO-TE normalization of the source concept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Multiple Twin Realizations associated with the same Twin Identity reference the same Twin Identifier.</text:p>
      <text:p text:style-name="Text_20_body">A Twin Identifier identifies the logical twin rather than a particular realization of that twin.</text:p>
      <text:p text:style-name="Text_20_body">The representation, encoding, and implementation mechanism used for a Twin Identifier belong to the applicable logical or physical model rather than to the conceptual defini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Twin Identifier <text:span text:style-name="Source_20_Text">T-4711</text:span> identifies a logical twin. A virtual Twin Realization and a real-world Twin Realization both reference <text:span text:style-name="Source_20_Text">T-4711</text:span> while retaining separate realization identifier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21:02</meta:creation-date>
    <dc:creator>Generated</dc:creator>
    <dc:date>2026-08-22T15::21:02</dc:date>
    <dc:language>en-US</dc:language>
    <meta:editing-cycles>1</meta:editing-cycles>
    <meta:editing-duration>PT0S</meta:editing-duration>
    <dc:title>dido:99_annexes:annex-b-terms-and-definitions:t:twin_identifier</dc:title>
  </office:meta>
</office:document-meta>
</file>