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t:twin_data_mapping"/><text:bookmark-start text:name="__RefHeading___twin_data_mapping_1"/><text:bookmark-start text:name="twin_data_mapping"/>Twin Data Mapping<text:bookmark-end text:name="__RefHeading___twin_data_mapping_1"/><text:bookmark-end text:name="twin_data_mapping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Twin Data Mapping identifies the semantic correspondence between a represented characteristic in a <text:a xlink:type="simple" xlink:href="https://wiki.didosolutions.com/dido/99_annexes/annex-b-terms-and-definitions/t/twin_relationship" text:style-name="Internet_20_link" text:visited-style-name="Visited_20_Internet_20_Link">Twin Relationship</text:a> and the data used by participating <text:a xlink:type="simple" xlink:href="https://wiki.didosolutions.com/dido/99_annexes/annex-b-terms-and-definitions/t/twin_realization" text:style-name="Internet_20_link" text:visited-style-name="Visited_20_Internet_20_Link">Twin Realizations</text:a> to represent that characteristic.</text:p>
      <text:p text:style-name="Text_20_body">Participating Twin Realizations may use different names, data structures, types, units, encodings, Topics, fields, or communication mechanisms for the same represented characteristic.</text:p>
      <text:p text:style-name="Text_20_body">A Twin Data Mapping makes those differences explicit and provides a controlled basis for interpreting corresponding data across Twin Realizations.</text:p>
      <text:p text:style-name="Text_20_body">The mapping defines semantic correspondence independently of the communication mechanism used to transport the data. A <text:a xlink:type="simple" xlink:href="https://wiki.didosolutions.com/dido/99_annexes/annex-b-terms-and-definitions/d/dds" text:style-name="Internet_20_link" text:visited-style-name="Visited_20_Internet_20_Link">DDS</text:a> Topic match, compatible datatype, or Quality of Service match does not, by itself, establish a Twin Data Mapping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 mapping that identifies the semantic correspondence between a represented characteristic in a <text:a xlink:type="simple" xlink:href="https://wiki.didosolutions.com/dido/99_annexes/annex-b-terms-and-definitions/t/twin_relationship" text:style-name="Internet_20_link" text:visited-style-name="Visited_20_Internet_20_Link">Twin Relationship</text:a> and the data used by participating <text:a xlink:type="simple" xlink:href="https://wiki.didosolutions.com/dido/99_annexes/annex-b-terms-and-definitions/t/twin_realization" text:style-name="Internet_20_link" text:visited-style-name="Visited_20_Internet_20_Link">Twin Realizations</text:a> to represent that characteristic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wiki.didosolutions.com/dido/03-dido-te/99-annexes/annex-b-references/dte-001" text:style-name="Internet_20_link" text:visited-style-name="Visited_20_Internet_20_Link">[DTE1] U.S. Patent Application US20220237111A1</text:a>
      <text:p text:style-name="Text_20_body">, virtual and physical Twin Node concepts and comparison of Twin Node behavior<text:a xlink:type="simple" xlink:href="https://wiki.didosolutions.com/dido/03-dido-te/99-annexes/annex-b-references/dte-002" text:style-name="Internet_20_link" text:visited-style-name="Visited_20_Internet_20_Link">[DTE2] Non-Traditional BAA Submission</text:a>, Digital Twin concepts and F17, <text:span text:style-name="Emphasis">Twin Nodes Selection</text:span><text:a xlink:type="simple" xlink:href="https://wiki.didosolutions.com/dido/03-dido-te/99-annexes/annex-b-references/dte-009" text:style-name="Internet_20_link" text:visited-style-name="Visited_20_Internet_20_Link">[DTE9] Distributed Immutable Data Object Reference Architecture (DIDO-RA)</text:a>, Appendix A, <text:span text:style-name="Emphasis">Digital Twin</text:span>, and DDS data-distribution conceptsDIDO-TE normalization of the source concepts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Twin Data Mapping applies only to characteristics identified as participating in the applicable Twin Relationship.</text:p>
      <text:p text:style-name="Text_20_body">A Twin Data Mapping may identify differences in:</text:p>
      <text:p text:style-name="Text_20_body">Data namesData structuresDatatypesUnitsValue representationsEncodingsTopic or field namesOther representation characteristics relevant to semantic correspondenceA Twin Data Mapping does not require participating Twin Realizations to use identical data representations.</text:p>
      <text:p text:style-name="Text_20_body">A communication mechanism transports data associated with a Twin Data Mapping but does not establish the semantic correspondence represented by the mapping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real-world Twin Realization reports temperature as a field named <text:span text:style-name="Source_20_Text">temperature_f</text:span> using degrees Fahrenheit, while a virtual Twin Realization represents the same characteristic as <text:span text:style-name="Source_20_Text">temperature_c</text:span> using degrees Celsius.</text:p>
      <text:p text:style-name="Text_20_body">The Twin Data Mapping identifies both data elements as representations of the same temperature characteristic and identifies the correspondence required between their units and valu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5:06</meta:creation-date>
    <dc:creator>Generated</dc:creator>
    <dc:date>2026-08-22T15::15:06</dc:date>
    <dc:language>en-US</dc:language>
    <meta:editing-cycles>1</meta:editing-cycles>
    <meta:editing-duration>PT0S</meta:editing-duration>
    <dc:title>dido:99_annexes:annex-b-terms-and-definitions:t:twin_data_mapping</dc:title>
  </office:meta>
</office:document-meta>
</file>