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ransfer_bundle_integrity"/><text:bookmark-start text:name="__RefHeading___transfer_bundle_integrity_1"/><text:bookmark-start text:name="transfer_bundle_integrity"/>Transfer Bundle Integrity<text:bookmark-end text:name="__RefHeading___transfer_bundle_integrity_1"/><text:bookmark-end text:name="transfer_bundle_integrity"/></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ransfer Bundle Integrity is the characteristic of a transfer bundle whose content and structure remain complete and unaltered except through authorized change.</text:p>
      <text:p text:style-name="Text_20_body">A transfer bundle may contain:</text:p>
      <text:a xlink:type="simple" xlink:href="https://wiki.didosolutions.com/dido/99_annexes/annex-b-terms-and-definitions/a/artifact" text:style-name="Internet_20_link" text:visited-style-name="Visited_20_Internet_20_Link">Artifacts</text:a>
      <text:p text:style-name="Text_20_body">Configuration filesMachine ImagesSoftware packagesData filesManifestsMetadataDigital signaturesChecksumsCertificatesTransfer instructionsEvidenceTransfer Bundle Integrity may require verification that:</text:p>
      <text:p text:style-name="Text_20_body">Every expected item is presentNo unauthorized item has been addedNo item has been removedNo item has been modifiedThe bundle structure remains validThe manifest corresponds to the bundle contentThe recorded identifiers and revisions remain unchangedApplicable cryptographic verification succeedsMechanisms used to establish or verify Transfer Bundle Integrity may include:</text:p>
      <text:p text:style-name="Text_20_body">Cryptographic hashesDigital signaturesMessage authentication codesSigned manifestsFile countsSize checksStructural validationAuthenticated encryptionTransfer Bundle Integrity differs from authenticity:</text:p>
      <text:p text:style-name="Text_20_body">Transfer Bundle Integrity concerns completeness and freedom from unauthorized alterationAuthenticity concerns whether the bundle or its content originates from the claimed sourceA digital signature may provide evidence supporting both integrity and authenticity, but the concepts remain distinc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ntegrity of a transfer bundle with respect to the completeness of its content and protection from unauthorized addition, removal, or modification</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Transfer Bundle Integrity may be verified:</text:p>
      <text:p text:style-name="Text_20_body">Before exportAfter creation of the transfer mediumAt an intermediate transfer pointBefore importAfter importSuccessful integrity verification does not establish that the bundle:</text:p>
      <text:p text:style-name="Text_20_body">Is authorized for transferContains only permitted informationIs free from malicious contentIs authenticIs suitable for use in the destination environmentSeparate controls establish those characteristics.</text:p>
      <text:p text:style-name="Text_20_body">Integrity evidence should remain associated with the transfer bundle and the applicable transfer record.</text:p>
      <text:h text:style-name="Heading_20_2" text:outline-level="2"><text:bookmark-start text:name="__RefHeading___example_6"/><text:bookmark-start text:name="example"/>Example<text:bookmark-end text:name="__RefHeading___example_6"/><text:bookmark-end text:name="example"/></text:h>
      <text:p text:style-name="Text_20_body">A transfer process creates a signed manifest containing the identifier, revision, size, and cryptographic hash of every Artifact in a transfer bundle. The destination process verifies the signature and recalculates each hash before importing the bundle. Matching results provide evidence of Transfer Bundle Integr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2:09</meta:creation-date>
    <dc:creator>Generated</dc:creator>
    <dc:date>2026-08-22T17::02:09</dc:date>
    <dc:language>en-US</dc:language>
    <meta:editing-cycles>1</meta:editing-cycles>
    <meta:editing-duration>PT0S</meta:editing-duration>
    <dc:title>dido:99_annexes:annex-b-terms-and-definitions:t:transfer_bundle_integrity</dc:title>
  </office:meta>
</office:document-meta>
</file>