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t:transfer_bundle"/><text:bookmark-start text:name="__RefHeading___transfer_bundle_1"/><text:bookmark-start text:name="transfer_bundle"/>Transfer Bundle<text:bookmark-end text:name="__RefHeading___transfer_bundle_1"/><text:bookmark-end text:name="transfer_bundle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Transfer Bundle is a controlled package of artifacts, dependencies, records, manifests, integrity information, and supporting evidence prepared for transfer between environments.</text:p>
      <text:p text:style-name="Text_20_body">The bundle may contain installation media, software packages, machine images, container images, provider packages, infrastructure source content, compliance artifacts, configuration, and a <text:a xlink:type="simple" xlink:href="https://wiki.didosolutions.com/dido/99_annexes/annex-b-terms-and-definitions/d/dependency_manifest" text:style-name="Internet_20_link" text:visited-style-name="Visited_20_Internet_20_Link">Dependency Manifest</text:a>.</text:p>
      <text:p text:style-name="Text_20_body">A Transfer Bundle supports movement across an organizational, network, security, jurisdictional, or <text:a xlink:type="simple" xlink:href="https://wiki.didosolutions.com/dido/99_annexes/annex-b-terms-and-definitions/a/air_gap" text:style-name="Internet_20_link" text:visited-style-name="Visited_20_Internet_20_Link">Air Gap</text:a> boundary while preserving the identity, integrity, organization, and provenance of its contents.</text:p>
      <text:p text:style-name="Text_20_body">Within Crucible, a Transfer Bundle may export captured content from a <text:a xlink:type="simple" xlink:href="https://wiki.didosolutions.com/dido/99_annexes/annex-b-terms-and-definitions/d/dependency_store" text:style-name="Internet_20_link" text:visited-style-name="Visited_20_Internet_20_Link">Dependency Store</text:a> for import into a <text:a xlink:type="simple" xlink:href="https://wiki.didosolutions.com/dido/99_annexes/annex-b-terms-and-definitions/d/disconnected_environment" text:style-name="Internet_20_link" text:visited-style-name="Visited_20_Internet_20_Link">Disconnected Environment</text:a>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controlled package of artifacts, dependencies, records, manifests, integrity information, and supporting evidence prepared for transfer between environment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secure transfer, disconnected-operation, archive packaging, software supply-chain, and configuration-management usage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Transfer Bundle may use a compressed archive, a removable medium, an object package, a repository export, or another controlled representation.</text:p>
      <text:p text:style-name="Text_20_body">Packaging content into a Transfer Bundle does not by itself authorize transfer. The applicable review, approval, inspection, release, and import processes govern movement across the boundary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Crucible exports operating-system packages, installation media, container images, infrastructure repositories, compliance evidence, integrity values, and a Dependency Manifest into one Transfer Bundle for controlled import into an air-gapped enclav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3::26:15</meta:creation-date>
    <dc:creator>Generated</dc:creator>
    <dc:date>2026-08-24T03::26:15</dc:date>
    <dc:language>en-US</dc:language>
    <meta:editing-cycles>1</meta:editing-cycles>
    <meta:editing-duration>PT0S</meta:editing-duration>
    <dc:title>dido:99_annexes:annex-b-terms-and-definitions:t:transfer_bundle</dc:title>
  </office:meta>
</office:document-meta>
</file>