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ransfer_boundary"/><text:bookmark-start text:name="__RefHeading___transfer_boundary_1"/><text:bookmark-start text:name="transfer_boundary"/>Transfer Boundary<text:bookmark-end text:name="__RefHeading___transfer_boundary_1"/><text:bookmark-end text:name="transfer_boundary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Transfer Boundary separates transfer domains between which the movement of information or <text:a xlink:type="simple" xlink:href="https://wiki.didosolutions.com/dido/99_annexes/annex-b-terms-and-definitions/a/artifact" text:style-name="Internet_20_link" text:visited-style-name="Visited_20_Internet_20_Link">Artifacts</text:a> is subject to defined controls.</text:p>
      <text:p text:style-name="Text_20_body">The separated domains may differ by:</text:p>
      <text:p text:style-name="Text_20_body">Security classificationSecurity policyAdministrative authorityOwnershipTrust levelNetwork connectivityPhysical locationOperational purposeLegal jurisdictionRegulatory obligationsA Transfer Boundary may exist between:</text:p>
      <text:p text:style-name="Text_20_body">A Connected Environment and a Disconnected EnvironmentA Disconnected Environment and an Air-Gapped EnvironmentClassified and unclassified environmentsDevelopment and production environmentsProvider environmentsOrganizational domainsSecurity zonesGeographic or jurisdictional domainsControls applied at a Transfer Boundary may include:</text:p>
      <text:p text:style-name="Text_20_body">Transfer AuthorizationIdentity verificationContent inspectionClassification checkingPolicy evaluationEncryptionDigital signature verificationTransfer Bundle Integrity verificationMalware scanningImport and export loggingHuman approvalChain-of-custody recordingA Transfer Boundary is a logical or physical separation. The boundary does not require a single gateway, device, interface, or implementation mechanism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boundary separating transfer domains across which movement of information or artifacts is subject to defined control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single transfer may cross multiple Transfer Boundaries.</text:p>
      <text:p text:style-name="Text_20_body">Each boundary may impose different:</text:p>
      <text:p text:style-name="Text_20_body">Authorizing authoritiesPermitted transfer subjectsInspection requirementsHandling proceduresEvidence requirementsImport and export controlsA network boundary may also serve as a Transfer Boundary, but the concepts are not identical. A Transfer Boundary concerns controlled movement between domains regardless of whether the movement occurs through a network, removable media, or another mechanism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separation between an unclassified Connected Environment and a classified Air-Gapped Environment is a Transfer Boundary. Artifacts crossing that boundary require authorization, content inspection, integrity verification, and recorded import and export resul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18:03</meta:creation-date>
    <dc:creator>Generated</dc:creator>
    <dc:date>2026-08-24T07::18:03</dc:date>
    <dc:language>en-US</dc:language>
    <meta:editing-cycles>1</meta:editing-cycles>
    <meta:editing-duration>PT0S</meta:editing-duration>
    <dc:title>dido:99_annexes:annex-b-terms-and-definitions:t:transfer_boundary</dc:title>
  </office:meta>
</office:document-meta>
</file>