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ransfer_authorization"/><text:bookmark-start text:name="__RefHeading___transfer_authorization_1"/><text:bookmark-start text:name="transfer_authorization"/>Transfer Authorization<text:bookmark-end text:name="__RefHeading___transfer_authorization_1"/><text:bookmark-end text:name="transfer_authorization"/></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ransfer Authorization grants permission to transfer identified information or <text:a xlink:type="simple" xlink:href="https://wiki.didosolutions.com/dido/99_annexes/annex-b-terms-and-definitions/a/artifact" text:style-name="Internet_20_link" text:visited-style-name="Visited_20_Internet_20_Link">Artifacts</text:a> under defined conditions.</text:p>
      <text:p text:style-name="Text_20_body">Transfer Authorization may identify:</text:p>
      <text:p text:style-name="Text_20_body">The authorized transfer subjectThe source environmentThe destination environmentThe applicable <text:a xlink:type="simple" xlink:href="https://wiki.didosolutions.com/dido/99_annexes/annex-b-terms-and-definitions/t/transfer_boundary" text:style-name="Internet_20_link" text:visited-style-name="Visited_20_Internet_20_Link">Transfer Boundary</text:a>The authorized actor or processThe permitted transfer methodThe permitted transfer mediumThe effective periodRequired inspectionsRequired protection measuresRequired recordsThe authorizing authorityThe transfer subject may include:</text:p>
      <text:p text:style-name="Text_20_body">A fileA collection of filesA transfer bundleA Machine ImageAn Infrastructure ConfigurationA software packageA data setA reportEvidenceTransfer Authorization differs from general access authorization:</text:p>
      <text:p text:style-name="Text_20_body">Access authorization permits an actor or process to access a resourceTransfer Authorization permits movement of an identified transfer subject between defined source and destination domainsPermission to access, read, or copy an Artifact does not necessarily include permission to transfer it across a Transfer Boundar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uthorization that permits identified information or artifacts to be transferred from a defined source to a defined destination under specified condition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Transfer Authorization may apply to:</text:p>
      <text:p text:style-name="Text_20_body">A single transferA defined set of transfersA specified class of transfer subjectsA recurring transfer processA defined authorization periodTransfer Authorization does not by itself establish that the transfer subject:</text:p>
      <text:p text:style-name="Text_20_body">Satisfies applicable content restrictionsHas preserved integrityIs free from malicious contentIs suitable for use in the destination environmentWas successfully transferredSeparate controls verify those conditions.</text:p>
      <text:p text:style-name="Text_20_body">A transfer performed outside the conditions of its Transfer Authorization is unauthorized even when the transferred content was otherwise accessible to the actor or process.</text:p>
      <text:h text:style-name="Heading_20_2" text:outline-level="2"><text:bookmark-start text:name="__RefHeading___example_6"/><text:bookmark-start text:name="example"/>Example<text:bookmark-end text:name="__RefHeading___example_6"/><text:bookmark-end text:name="example"/></text:h>
      <text:p text:style-name="Text_20_body">A security officer authorizes an identified Machine Image revision to move from a build environment to an Air-Gapped Environment using encrypted removable media during a specified period and subject to integrity verification and malware scanning.</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2:07</meta:creation-date>
    <dc:creator>Generated</dc:creator>
    <dc:date>2026-08-22T14::22:07</dc:date>
    <dc:language>en-US</dc:language>
    <meta:editing-cycles>1</meta:editing-cycles>
    <meta:editing-duration>PT0S</meta:editing-duration>
    <dc:title>dido:99_annexes:annex-b-terms-and-definitions:t:transfer_authorization</dc:title>
  </office:meta>
</office:document-meta>
</file>