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ransaction_intake_role"/><text:bookmark-start text:name="__RefHeading___transaction_intake_role_1"/><text:bookmark-start text:name="transaction_intake_role"/>Transaction Intake Role<text:bookmark-end text:name="__RefHeading___transaction_intake_role_1"/><text:bookmark-end text:name="transaction_intake_role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Transaction Intake Role identifies responsibility for receiving candidate FX transaction information and introducing it into the FX Demo logical node network.</text:p>
      <text:p text:style-name="Text_20_body">This role includes receiving FX Transaction Candidate information, preserving or assigning intake identifiers, identifying intake context, publishing intake information, and supporting <text:a xlink:type="simple" xlink:href="https://wiki.didosolutions.com/dido/99_annexes/99_annexes/annex-b-terms-and-definitions/t/traceability" text:style-name="Internet_20_link" text:visited-style-name="Visited_20_Internet_20_Link">traceability</text:a> from initial receipt to validation, <text:a xlink:type="simple" xlink:href="https://wiki.didosolutions.com/dido/99_annexes/99_annexes/annex-b-terms-and-definitions/i/interpretation" text:style-name="Internet_20_link" text:visited-style-name="Visited_20_Internet_20_Link">interpretation</text:a>, contract state, audit, provenance, and <text:a xlink:type="simple" xlink:href="https://wiki.didosolutions.com/dido/99_annexes/99_annexes/annex-b-terms-and-definitions/e/evidence" text:style-name="Internet_20_link" text:visited-style-name="Visited_20_Internet_20_Link">evidence</text:a> expectations.</text:p>
      <text:p text:style-name="Text_20_body">The Transaction Intake Role participates primarily in the FX Logical <text:a xlink:type="simple" xlink:href="https://wiki.didosolutions.com/dido/99_annexes/99_annexes/annex-b-terms-and-definitions/d/data_plane" text:style-name="Internet_20_link" text:visited-style-name="Visited_20_Internet_20_Link">Data Plane</text:a>. It also supports the FX Logical <text:a xlink:type="simple" xlink:href="https://wiki.didosolutions.com/dido/99_annexes/99_annexes/annex-b-terms-and-definitions/a/audit_and_provenance_plane" text:style-name="Internet_20_link" text:visited-style-name="Visited_20_Internet_20_Link">Audit and Provenance Plane</text:a> when intake records preserve provenance and evidence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sponsible for receiving candidate FX transaction information and introducing it into the FX Demo logical node network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Node Role from <text:a xlink:type="simple" xlink:href="https://wiki.didosolutions.com/fxdemo/02-part/start" text:style-name="Internet_20_link" text:visited-style-name="Visited_20_Internet_20_Link">Part 2: Distributed Node-Based Logical Architecture</text:a>, Section 6.4, and <text:a xlink:type="simple" xlink:href="https://wiki.didosolutions.com/dido/99_annexes/99_annexes/annex-b-terms-and-definitions/n/node_role" text:style-name="Internet_20_link" text:visited-style-name="Visited_20_Internet_20_Link">Node Role</text:a> from <text:a xlink:type="simple" xlink:href="https://wiki.didosolutions.com/fxdemo/01-part/start" text:style-name="Internet_20_link" text:visited-style-name="Visited_20_Internet_20_Link">Part 1: Conceptual Architecture</text:a>, Section 7.4; generalised from transaction intake material in the original FX Demo <text:a xlink:type="simple" xlink:href="https://wiki.didosolutions.com/dido/99_annexes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Transaction Intake Role does not prescribe a user interface, API, file parser, gateway, message listener, DDS participant, REST resource, process, or container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Transaction Intake Node performs the Transaction Intake Role upon receiving an FX Transaction Candidate and publishes intake information for valid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5::43:11</meta:creation-date>
    <dc:creator>Generated</dc:creator>
    <dc:date>2026-08-24T15::43:11</dc:date>
    <dc:language>en-US</dc:language>
    <meta:editing-cycles>1</meta:editing-cycles>
    <meta:editing-duration>PT0S</meta:editing-duration>
    <dc:title>dido:99_annexes:annex-b-terms-and-definitions:t:transaction_intake_role</dc:title>
  </office:meta>
</office:document-meta>
</file>