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t:transaction"/><text:bookmark-start text:name="__RefHeading___transaction_1"/><text:bookmark-start text:name="transaction"/>Transaction<text:bookmark-end text:name="__RefHeading___transaction_1"/><text:bookmark-end text:name="transaction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Transaction represents a recordable business event or proposed business event involving one or more parties, obligations, rights, values, assets, instruments, services, or settlement expectations.</text:p>
      <text:p text:style-name="Text_20_body">In a financial system, a Transaction provides the business context for validation, interpretation, state management, settlement, audit, provenance, evidence, and review. A Transaction may describe an agreed financial event, a proposed financial event, an instruction, an order, a transfer, a contract event, or another governed business interaction, depending on the applicable domain profile.</text:p>
      <text:p text:style-name="Text_20_body">The Financial Systems Archetype treats a Transaction as a conceptual business item, not as a message, file, database record, API payload, or runtime event. Later, logical and implementation profiles define the information structures, endpoints, services, and artefacts that represent or process transac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able business event or proposed business event involving parties, obligations, rights, values, assets, instruments, services, or settlement expect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financial-system transaction concepts used by the <text:a xlink:type="simple" xlink:href="https://wiki.didosolutions.com/dido/99_annexes/99_annexes/annex-b-terms-and-definitions/f/financial_system" text:style-name="Internet_20_link" text:visited-style-name="Visited_20_Internet_20_Link">Financial System</text:a> and <text:a xlink:type="simple" xlink:href="https://wiki.didosolutions.com/dido/99_annexes/99_annexes/annex-b-terms-and-definitions/f/foreign_exchange_domain" text:style-name="Internet_20_link" text:visited-style-name="Visited_20_Internet_20_Link">Foreign Exchange Domain</text:a> material in 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Transaction is not a message, file, <text:a xlink:type="simple" xlink:href="https://wiki.didosolutions.com/fxdemo/dido_99_annexes/annex-b-terms-and-definitions/t/an_application_programming_interface_api_provides_an_implementation_interface_through_which_software_components_systems_services_applications_tools_or_users_request_provide_exchange_or_control_information_or_behaviour" text:style-name="Internet_20_link" text:visited-style-name="Visited_20_Internet_20_Link">an_application_programming_interface_api_provides_an_implementation_interface_through_which_software_components_systems_services_applications_tools_or_users_request_provide_exchange_or_control_information_or_behaviour</text:a> payload, database row, DDS sample, event stream record, or deployment artefact. Those artefacts may represent, carry, store, or process transaction inform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forward transaction records an agreement between counterparties to exchange specified currencies at a specified rate on a specified settlement 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1:30</meta:creation-date>
    <dc:creator>Generated</dc:creator>
    <dc:date>2026-08-23T02::21:30</dc:date>
    <dc:language>en-US</dc:language>
    <meta:editing-cycles>1</meta:editing-cycles>
    <meta:editing-duration>PT0S</meta:editing-duration>
    <dc:title>dido:99_annexes:annex-b-terms-and-definitions:t:transaction</dc:title>
  </office:meta>
</office:document-meta>
</file>