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t:traceability"/><text:bookmark-start text:name="__RefHeading___traceability_1"/><text:bookmark-start text:name="traceability"/>Traceability<text:bookmark-end text:name="__RefHeading___traceability_1"/><text:bookmark-end text:name="traceability"/></text:h>
      <text:p text:style-name="Text_20_body"><text:a xlink:type="simple" xlink:href="https://wiki.didosolutions.com/dido/99_annexes/99_annexes/annex-b-terms-and-definitions/start" text:style-name="Internet_20_link" text:visited-style-name="Visited_20_Internet_20_Link">Return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Traceability relates one architectural, logical, implementation, deployment, or evidence element to another. It allows authors and reviewers to follow a concern from concept to logical model, from logical model to implementation artefact, from implementation artefact to deployment artefact, and from deployment artefact to evidence.</text:p>
      <text:p text:style-name="Text_20_body">Traceability supports governance, review, auditability, impact analysis, conformance assessment, replay, recovery, and controlled evolution. It helps ensure later parts specialise, realise, deploy, and test conceptual elements without redefining them.</text:p>
      <text:p text:style-name="Text_20_body">Traceability also helps identify the scope of change. When a concept, logical element, implementation artefact, deployment artefact, or evidence requirement changes, traceability helps reviewers determine which related elements may require review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relationship connecting one architectural, logical, implementation, deployment, or evidence element to another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Informed by SIP-RA traceable processing and implementation-independent architecture concerns; aligned with FDIS-RA traceability, provenance, comparability, and auditability concerns; adapted from FX Demo Reference Architecture traceability requirements across <text:a xlink:type="simple" xlink:href="https://wiki.didosolutions.com/dido/99_annexes/99_annexes/annex-b-terms-and-definitions/n/node" text:style-name="Internet_20_link" text:visited-style-name="Visited_20_Internet_20_Link">Nodes</text:a>, <text:a xlink:type="simple" xlink:href="https://wiki.didosolutions.com/dido/99_annexes/99_annexes/annex-b-terms-and-definitions/c/communication_endpoint" text:style-name="Internet_20_link" text:visited-style-name="Visited_20_Internet_20_Link">Communication Endpoints</text:a>, <text:a xlink:type="simple" xlink:href="https://wiki.didosolutions.com/dido/99_annexes/99_annexes/annex-b-terms-and-definitions/d/data_structure_definition" text:style-name="Internet_20_link" text:visited-style-name="Visited_20_Internet_20_Link">Data Structure Definitions</text:a>, <text:a xlink:type="simple" xlink:href="https://wiki.didosolutions.com/dido/99_annexes/99_annexes/annex-b-terms-and-definitions/r/runtime_plane" text:style-name="Internet_20_link" text:visited-style-name="Visited_20_Internet_20_Link">Runtime Planes</text:a>, QoS, topics, provenance, and <text:a xlink:type="simple" xlink:href="https://wiki.didosolutions.com/dido/99_annexes/99_annexes/annex-b-terms-and-definitions/e/evidence" text:style-name="Internet_20_link" text:visited-style-name="Visited_20_Internet_20_Link">Evidence</text:a>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Traceability does not imply that every element maps one-to-one. One conceptual element may influence multiple logical elements, and one evidence item may support multiple claims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Communication Endpoint may trace to a logical endpoint in Part 2, a DDS Topic in Part 4, a Kubernetes deployment configuration in Part 5, and captured message evidence in an acceptance tes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3::44:53</meta:creation-date>
    <dc:creator>Generated</dc:creator>
    <dc:date>2026-08-24T03::44:53</dc:date>
    <dc:language>en-US</dc:language>
    <meta:editing-cycles>1</meta:editing-cycles>
    <meta:editing-duration>PT0S</meta:editing-duration>
    <dc:title>dido:99_annexes:annex-b-terms-and-definitions:t:traceability</dc:title>
  </office:meta>
</office:document-meta>
</file>