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iming_condition"/><text:bookmark-start text:name="__RefHeading___timing_condition_1"/><text:bookmark-start text:name="timing_condition"/>Timing Condition<text:bookmark-end text:name="__RefHeading___timing_condition_1"/><text:bookmark-end text:name="timing_condi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iming Condition is a condition that constrains or characterizes when an event or activity starts, occurs, completes, repeats, or relates temporally to another event or activity.</text:p>
      <text:p text:style-name="Text_20_body">A Timing Condition can establish:</text:p>
      <text:p text:style-name="Text_20_body">A starting timeA completion timeA durationA delayA timeoutA frequencyA repetition intervalA response timeAn observation intervalA synchronization conditionAn ordering constraintA time windowA deadlineA permitted timing variationA temporal relationship between events or activitiesA Timing Condition can apply to:</text:p>
      <text:a xlink:type="simple" xlink:href="https://wiki.didosolutions.com/dido/99_annexes/annex-b-terms-and-definitions/t/test_execution" text:style-name="Internet_20_link" text:visited-style-name="Visited_20_Internet_20_Link">Test Execution</text:a>
      <text:p text:style-name="Text_20_body">A <text:a xlink:type="simple" xlink:href="https://wiki.didosolutions.com/dido/99_annexes/annex-b-terms-and-definitions/t/test_run" text:style-name="Internet_20_link" text:visited-style-name="Visited_20_Internet_20_Link">Test Run</text:a>A <text:a xlink:type="simple" xlink:href="https://wiki.didosolutions.com/dido/99_annexes/annex-b-terms-and-definitions/t/test_sequence" text:style-name="Internet_20_link" text:visited-style-name="Visited_20_Internet_20_Link">Test Sequence</text:a>A <text:a xlink:type="simple" xlink:href="https://wiki.didosolutions.com/dido/99_annexes/annex-b-terms-and-definitions/s/sequence_step" text:style-name="Internet_20_link" text:visited-style-name="Visited_20_Internet_20_Link">Sequence Step</text:a>A <text:a xlink:type="simple" xlink:href="https://wiki.didosolutions.com/dido/99_annexes/annex-b-terms-and-definitions/t/test_step" text:style-name="Internet_20_link" text:visited-style-name="Visited_20_Internet_20_Link">Test Step</text:a>A <text:a xlink:type="simple" xlink:href="https://wiki.didosolutions.com/dido/99_annexes/annex-b-terms-and-definitions/t/test_executable" text:style-name="Internet_20_link" text:visited-style-name="Visited_20_Internet_20_Link">Test Executable</text:a>An <text:a xlink:type="simple" xlink:href="https://wiki.didosolutions.com/dido/99_annexes/annex-b-terms-and-definitions/e/executable_instruction" text:style-name="Internet_20_link" text:visited-style-name="Visited_20_Internet_20_Link">Executable Instruction</text:a>An eventAn observationA measurementA responseAnother time-dependent activity or occurrenceA Timing Condition can identify:</text:p>
      <text:p text:style-name="Text_20_body">Its applicable event or activityIts reference eventIts time basisIts clock sourceIts time zoneIts unit of measureIts required valueIts minimum valueIts maximum valueIts toleranceIts required precisionIts measurement methodIts applicable <text:a xlink:type="simple" xlink:href="https://wiki.didosolutions.com/dido/99_annexes/annex-b-terms-and-definitions/a/acceptance_criteria" text:style-name="Internet_20_link" text:visited-style-name="Visited_20_Internet_20_Link">Acceptance Criteria</text:a>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dition that constrains or characterizes when an event or activity starts, occurs, completes, repeats, or relates temporally to another event or activity</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un" text:style-name="Internet_20_link" text:visited-style-name="Visited_20_Internet_20_Link">Test Run</text:a>
      <text:a xlink:type="simple" xlink:href="https://wiki.didosolutions.com/dido/99_annexes/annex-b-terms-and-definitions/t/test_sequence" text:style-name="Internet_20_link" text:visited-style-name="Visited_20_Internet_20_Link">Test Sequence</text:a>
      <text:a xlink:type="simple" xlink:href="https://wiki.didosolutions.com/dido/99_annexes/annex-b-terms-and-definitions/s/sequence_step" text:style-name="Internet_20_link" text:visited-style-name="Visited_20_Internet_20_Link">Sequence Step</text:a>
      <text:p text:style-name="Text_20_body">DIDO Reference Implementation Conceptual ModelDIDO-TE draft Requirements RegisterOMG TestIF supports start times, completion times, timeouts, sequence progression, and occurrence-specific information needed to represent time-dependent testing behavior.</text:p>
      <text:p text:style-name="Text_20_body">OMG TestIF does not define Timing Condition as a separate TestIF model element. This definition introduces the term to represent temporal constraints and characteristics needed for Test Execution and Reproducibility.</text:p>
      <text:h text:style-name="Heading_20_2" text:outline-level="2"><text:bookmark-start text:name="__RefHeading___note_5"/><text:bookmark-start text:name="note"/>Note<text:bookmark-end text:name="__RefHeading___note_5"/><text:bookmark-end text:name="note"/></text:h>
      <text:p text:style-name="Text_20_body">Use the singular glossary term Timing Condition. Link plural usage to the same controlling page:</text:p>
      <table:table table:style-name="Table">
        <table:table-column table:style-name="odt_auto_style_table_column_1_1"/>
        <table:table-row>
          <table:table-cell office:value-type="string" table:style-name="tablecell">
            <text:p text:style-name="Preformatted_20_Text">[[dido:99_annexes:annex-b-terms-and-definitions:t:timing_condition|Timing Conditions]]</text:p>
          </table:table-cell>
        </table:table-row>
      </table:table>
      <text:p text:style-name="Text_20_body">A Timing Condition differs from a <text:a xlink:type="simple" xlink:href="https://wiki.didosolutions.com/dido/99_annexes/annex-b-terms-and-definitions/s/starting_condition" text:style-name="Internet_20_link" text:visited-style-name="Visited_20_Internet_20_Link">Starting Condition</text:a>:</text:p>
      <text:p text:style-name="Text_20_body">A Starting Condition identifies the state, value, event, or circumstance applicable when an activity beginsA Timing Condition constrains or characterizes the temporal occurrence or relationshipA starting time can be both:</text:p>
      <text:p text:style-name="Text_20_body">Part of a Starting ConditionA Timing ConditionA Timing Condition differs from an <text:a xlink:type="simple" xlink:href="https://wiki.didosolutions.com/dido/99_annexes/annex-b-terms-and-definitions/e/expected_result" text:style-name="Internet_20_link" text:visited-style-name="Visited_20_Internet_20_Link">Expected Result</text:a>:</text:p>
      <text:p text:style-name="Text_20_body">A Timing Condition establishes or characterizes a temporal constraintAn Expected Result identifies an anticipated outcome used to evaluate a Test ResultAn Expected Result can incorporate a Timing Condition, such as requiring a response within five seconds.</text:p>
      <text:p text:style-name="Text_20_body">A Timing Condition differs from a measured time:</text:p>
      <text:p text:style-name="Text_20_body">A Timing Condition establishes or characterizes the applicable temporal constraintA measured time records an observed temporal valueThe applicable Test Result can record the measured time and its relationship to the Timing Condition.</text:p>
      <text:p text:style-name="Text_20_body">A Timing Condition must define its measurement boundaries. A duration is not objectively measurable unless the applicable information identifies:</text:p>
      <text:p text:style-name="Text_20_body">The starting eventThe completion eventThe time basisThe unit of measureThe required precisionThe permitted toleranceDistributed systems can use different clocks. A Timing Condition involving multiple Nodes should identify the applicable clock source, synchronization method, and permitted clock variation.</text:p>
      <text:p text:style-name="Text_20_body">Reproducible Test Execution does not necessarily require identical timing. The Acceptance Criteria can define bounded temporal variation.</text:p>
      <text:h text:style-name="Heading_20_2" text:outline-level="2"><text:bookmark-start text:name="__RefHeading___example_6"/><text:bookmark-start text:name="example"/>Example<text:bookmark-end text:name="__RefHeading___example_6"/><text:bookmark-end text:name="example"/></text:h>
      <text:p text:style-name="Text_20_body">A Test Step requires a Node to return a transaction identifier within five seconds after the Node receives a transaction request.</text:p>
      <text:p text:style-name="Text_20_body">The Timing Condition identifies:</text:p>
      <text:p text:style-name="Text_20_body">Receipt of the transaction request as the starting eventGeneration of the complete response as the completion eventFive seconds as the maximum durationMilliseconds as the measurement unitThe monotonic clock used for measurementThe required measurement precisionThe permitted clock variationThe treatment of a timeoutThe Test Result records the measured response time. The evaluator compares the measured response time with the Timing Condition when assigning the Verdic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4:29</meta:creation-date>
    <dc:creator>Generated</dc:creator>
    <dc:date>2026-08-22T14::24:29</dc:date>
    <dc:language>en-US</dc:language>
    <meta:editing-cycles>1</meta:editing-cycles>
    <meta:editing-duration>PT0S</meta:editing-duration>
    <dc:title>dido:99_annexes:annex-b-terms-and-definitions:t:timing_condition</dc:title>
  </office:meta>
</office:document-meta>
</file>