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t:timeout"/><text:bookmark-start text:name="__RefHeading___timeout_1"/><text:bookmark-start text:name="timeout"/>Timeout<text:bookmark-end text:name="__RefHeading___timeout_1"/><text:bookmark-end text:name="timeout"/></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Timeout is a condition that occurs when a defined <text:a xlink:type="simple" xlink:href="https://wiki.didosolutions.com/dido/99_annexes/annex-b-terms-and-definitions/t/timing_condition" text:style-name="Internet_20_link" text:visited-style-name="Visited_20_Internet_20_Link">Timing Condition</text:a> expires before a required event, response, operation, or activity completes.</text:p>
      <text:p text:style-name="Text_20_body">A Timeout can apply while awaiting:</text:p>
      <text:p text:style-name="Text_20_body">An eventA responseA messageA state transitionCompletion of an operationCompletion of an activityCompletion of a <text:a xlink:type="simple" xlink:href="https://wiki.didosolutions.com/dido/99_annexes/annex-b-terms-and-definitions/s/sequence_step" text:style-name="Internet_20_link" text:visited-style-name="Visited_20_Internet_20_Link">Sequence Step</text:a>Completion of a <text:a xlink:type="simple" xlink:href="https://wiki.didosolutions.com/dido/99_annexes/annex-b-terms-and-definitions/t/test_step" text:style-name="Internet_20_link" text:visited-style-name="Visited_20_Internet_20_Link">Test Step</text:a>Completion of a <text:a xlink:type="simple" xlink:href="https://wiki.didosolutions.com/dido/99_annexes/annex-b-terms-and-definitions/t/test_executable" text:style-name="Internet_20_link" text:visited-style-name="Visited_20_Internet_20_Link">Test Executable</text:a>Completion of <text:a xlink:type="simple" xlink:href="https://wiki.didosolutions.com/dido/99_annexes/annex-b-terms-and-definitions/t/test_execution" text:style-name="Internet_20_link" text:visited-style-name="Visited_20_Internet_20_Link">Test Execution</text:a>Availability of a <text:a xlink:type="simple" xlink:href="https://wiki.didosolutions.com/dido/99_annexes/annex-b-terms-and-definitions/r/resource" text:style-name="Internet_20_link" text:visited-style-name="Visited_20_Internet_20_Link">Resource</text:a>Availability of a <text:a xlink:type="simple" xlink:href="https://wiki.didosolutions.com/dido/99_annexes/annex-b-terms-and-definitions/n/node" text:style-name="Internet_20_link" text:visited-style-name="Visited_20_Internet_20_Link">Node</text:a>Satisfaction of another defined conditionA Timeout can identify:</text:p>
      <text:p text:style-name="Text_20_body">The subject of the TimeoutThe awaited event, response, operation, or activityThe applicable Timing ConditionThe starting eventThe starting timeThe maximum permitted durationThe expiration timeThe time basisThe clock sourceThe unit of measureThe required precisionThe permitted timing toleranceThe condition observed at expirationThe resulting progressionThe resulting <text:a xlink:type="simple" xlink:href="https://wiki.didosolutions.com/dido/99_annexes/annex-b-terms-and-definitions/t/test_result" text:style-name="Internet_20_link" text:visited-style-name="Visited_20_Internet_20_Link">Test Result</text:a>The resulting <text:a xlink:type="simple" xlink:href="https://wiki.didosolutions.com/dido/99_annexes/annex-b-terms-and-definitions/v/verdict" text:style-name="Internet_20_link" text:visited-style-name="Visited_20_Internet_20_Link">Verdict</text:a>The applicable <text:a xlink:type="simple" xlink:href="https://wiki.didosolutions.com/dido/99_annexes/annex-b-terms-and-definitions/g/governance_policy" text:style-name="Internet_20_link" text:visited-style-name="Visited_20_Internet_20_Link">Governance Policies</text:a>The supporting <text:a xlink:type="simple" xlink:href="https://wiki.didosolutions.com/dido/99_annexes/annex-b-terms-and-definitions/e/evidence" text:style-name="Internet_20_link" text:visited-style-name="Visited_20_Internet_20_Link">Evidence</text:a>Its <text:a xlink:type="simple" xlink:href="https://wiki.didosolutions.com/dido/99_annexes/annex-b-terms-and-definitions/p/provenance" text:style-name="Internet_20_link" text:visited-style-name="Visited_20_Internet_20_Link">Provenance</text:a>Its <text:a xlink:type="simple" xlink:href="https://wiki.didosolutions.com/dido/99_annexes/annex-b-terms-and-definitions/t/traceability" text:style-name="Internet_20_link" text:visited-style-name="Visited_20_Internet_20_Link">Traceability</text:a>A Timeout can cause:</text:p>
      <text:p text:style-name="Text_20_body">A retryA repeated observationAlternative progressionError-handling progressionCancellation of an operationTermination of a Sequence StepTermination of Test ExecutionCreation of a Test ResultAssignment of a VerdictRecording of an errorNotification of an <text:a xlink:type="simple" xlink:href="https://wiki.didosolutions.com/dido/99_annexes/annex-b-terms-and-definitions/a/actor" text:style-name="Internet_20_link" text:visited-style-name="Visited_20_Internet_20_Link">Actor</text:a>Another response established by the applicable Test Definition or Governance Policy</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dition that occurs when a defined <text:a xlink:type="simple" xlink:href="https://wiki.didosolutions.com/dido/99_annexes/annex-b-terms-and-definitions/t/timing_condition" text:style-name="Internet_20_link" text:visited-style-name="Visited_20_Internet_20_Link">Timing Condition</text:a> expires before a required event, response, operation, or activity completes</text:span></text:p>
      <text:h text:style-name="Heading_20_2" text:outline-level="2"><text:bookmark-start text:name="__RefHeading___source_4"/><text:bookmark-start text:name="source"/>Source<text:bookmark-end text:name="__RefHeading___source_4"/><text:bookmark-end text:name="source"/></text:h>
      <text:p text:style-name="Text_20_body">Adapted from:</text:p>
      <text:a xlink:type="simple" xlink:href="https://wiki.didosolutions.com/dido/99_annexes/annex-b-terms-and-definitions/t/timing_condition" text:style-name="Internet_20_link" text:visited-style-name="Visited_20_Internet_20_Link">Timing Condition</text:a>
      <text:a xlink:type="simple" xlink:href="https://wiki.didosolutions.com/dido/99_annexes/annex-b-terms-and-definitions/t/test_sequence" text:style-name="Internet_20_link" text:visited-style-name="Visited_20_Internet_20_Link">Test Sequence</text:a>
      <text:a xlink:type="simple" xlink:href="https://wiki.didosolutions.com/dido/99_annexes/annex-b-terms-and-definitions/s/sequence_step" text:style-name="Internet_20_link" text:visited-style-name="Visited_20_Internet_20_Link">Sequence Step</text:a>
      <text:a xlink:type="simple" xlink:href="https://wiki.didosolutions.com/dido/99_annexes/annex-b-terms-and-definitions/t/test_execution" text:style-name="Internet_20_link" text:visited-style-name="Visited_20_Internet_20_Link">Test Execution</text:a>
      <text:p text:style-name="Text_20_body">DIDO Reference Implementation Conceptual ModelDIDO-TE draft Requirements RegisterThis definition treats Timeout as the condition resulting from expiration of an applicable Timing Condition. It separates the Timeout from the duration, timer, and response associated with that condition.</text:p>
      <text:h text:style-name="Heading_20_2" text:outline-level="2"><text:bookmark-start text:name="__RefHeading___note_5"/><text:bookmark-start text:name="note"/>Note<text:bookmark-end text:name="__RefHeading___note_5"/><text:bookmark-end text:name="note"/></text:h>
      <text:p text:style-name="Text_20_body">A Timeout differs from a <text:a xlink:type="simple" xlink:href="https://wiki.didosolutions.com/dido/99_annexes/annex-b-terms-and-definitions/t/timing_condition" text:style-name="Internet_20_link" text:visited-style-name="Visited_20_Internet_20_Link">Timing Condition</text:a>:</text:p>
      <text:p text:style-name="Text_20_body">A Timing Condition establishes or characterizes a temporal constraintA Timeout occurs when that temporal constraint expires before the required event, response, operation, or activity completesA Timeout differs from the maximum permitted duration:</text:p>
      <text:p text:style-name="Text_20_body">The maximum permitted duration establishes the temporal limitA Timeout is the condition that occurs when the limit expires without the required completionA Timeout differs from a timer:</text:p>
      <text:p text:style-name="Text_20_body">A timer measures or tracks elapsed timeA Timeout is the condition produced when the applicable time limit expiresA Timeout differs from a failure:</text:p>
      <text:p text:style-name="Text_20_body">A Timeout records that a required event, response, operation, or activity did not complete within the defined timeA failure identifies an inability to satisfy an applicable requirement or conditionA Timeout can constitute a failure when the applicable <text:a xlink:type="simple" xlink:href="https://wiki.didosolutions.com/dido/99_annexes/annex-b-terms-and-definitions/a/acceptance_criteria" text:style-name="Internet_20_link" text:visited-style-name="Visited_20_Internet_20_Link">Acceptance Criteria</text:a> classify expiration of the Timing Condition as a failure.</text:p>
      <text:p text:style-name="Text_20_body">A Timeout does not necessarily identify the cause of the delayed or missing completion. Possible causes can include:</text:p>
      <text:p text:style-name="Text_20_body">An unavailable NodeAn unavailable ResourceCommunication delayNetwork failureProcessing delayDeadlockAn invalid requestAn external dependencyAn incorrect Timing ConditionAn interrupted operationAnother unobserved conditionA Timeout does not automatically determine the applicable Verdict. The Test Definition, Acceptance Criteria, or Governance Policy determines whether the Timeout produces:</text:p>
      <text:p text:style-name="Text_20_body">PASSFAILERRORINCONCLUSIVEAnother permitted VerdictA Timeout used to control progression within a <text:a xlink:type="simple" xlink:href="https://wiki.didosolutions.com/dido/99_annexes/annex-b-terms-and-definitions/t/test_sequence" text:style-name="Internet_20_link" text:visited-style-name="Visited_20_Internet_20_Link">Test Sequence</text:a> should identify the <text:a xlink:type="simple" xlink:href="https://wiki.didosolutions.com/dido/99_annexes/annex-b-terms-and-definitions/s/sequence_step" text:style-name="Internet_20_link" text:visited-style-name="Visited_20_Internet_20_Link">Sequence Step</text:a> that follows the Timeout.</text:p>
      <text:p text:style-name="Text_20_body">A reproducible <text:a xlink:type="simple" xlink:href="https://wiki.didosolutions.com/dido/99_annexes/annex-b-terms-and-definitions/t/test_run" text:style-name="Internet_20_link" text:visited-style-name="Visited_20_Internet_20_Link">Test Run</text:a> should identify:</text:p>
      <text:p text:style-name="Text_20_body">The applicable Timing ConditionThe maximum permitted durationThe starting eventThe clock sourceThe permitted toleranceWhether the Timeout occurredThe progression caused by the TimeoutThe resulting Test ResultThe resulting VerdictThe supporting Evidence</text:p>
      <text:h text:style-name="Heading_20_2" text:outline-level="2"><text:bookmark-start text:name="__RefHeading___example_6"/><text:bookmark-start text:name="example"/>Example<text:bookmark-end text:name="__RefHeading___example_6"/><text:bookmark-end text:name="example"/></text:h>
      <text:p text:style-name="Text_20_body">A <text:a xlink:type="simple" xlink:href="https://wiki.didosolutions.com/dido/99_annexes/annex-b-terms-and-definitions/s/sequence_step" text:style-name="Internet_20_link" text:visited-style-name="Visited_20_Internet_20_Link">Sequence Step</text:a> submits a proposed transaction to a Node and waits for a response.</text:p>
      <text:p text:style-name="Text_20_body">The applicable Timing Condition establishes:</text:p>
      <text:p text:style-name="Text_20_body">Submission of the complete transaction as the starting eventReceipt of the complete response as the completion eventFive seconds as the maximum permitted durationA monotonic clock as the clock sourceMilliseconds as the measurement unitTen milliseconds as the permitted timing toleranceThe Node does not return a complete response before the maximum permitted duration expires. A Timeout occurs.</text:p>
      <text:p text:style-name="Text_20_body">The <text:a xlink:type="simple" xlink:href="https://wiki.didosolutions.com/dido/99_annexes/annex-b-terms-and-definitions/t/test_run" text:style-name="Internet_20_link" text:visited-style-name="Visited_20_Internet_20_Link">Test Run</text:a> records:</text:p>
      <text:p text:style-name="Text_20_body">The Sequence StepThe transaction-submission timeThe expiration timeThe applicable Timing ConditionThe TimeoutThe absence of a complete responseThe error-handling <text:a xlink:type="simple" xlink:href="https://wiki.didosolutions.com/dido/99_annexes/annex-b-terms-and-definitions/e/execution_path" text:style-name="Internet_20_link" text:visited-style-name="Visited_20_Internet_20_Link">Execution Path</text:a>The resulting Test ResultThe assigned VerdictThe supporting EvidenceThe Test Definition directs Test Execution to an error-handling Sequence Step after the Timeout.</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3:39</meta:creation-date>
    <dc:creator>Generated</dc:creator>
    <dc:date>2026-08-22T16::03:39</dc:date>
    <dc:language>en-US</dc:language>
    <meta:editing-cycles>1</meta:editing-cycles>
    <meta:editing-duration>PT0S</meta:editing-duration>
    <dc:title>dido:99_annexes:annex-b-terms-and-definitions:t:timeout</dc:title>
  </office:meta>
</office:document-meta>
</file>