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t:test_set"/><text:bookmark-start text:name="__RefHeading___test_set_1"/><text:bookmark-start text:name="test_set"/>Test Set<text:bookmark-end text:name="__RefHeading___test_set_1"/><text:bookmark-end text:name="test_set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Test Set groups related <text:a xlink:type="simple" xlink:href="https://wiki.didosolutions.com/dido/99_annexes/annex-b-terms-and-definitions/t/test_object" text:style-name="Internet_20_link" text:visited-style-name="Visited_20_Internet_20_Link">Test Objects</text:a> for a defined <text:a xlink:type="simple" xlink:href="https://wiki.didosolutions.com/dido/99_annexes/annex-b-terms-and-definitions/t/test_purpose" text:style-name="Internet_20_link" text:visited-style-name="Visited_20_Internet_20_Link">Test Purpose</text:a>.</text:p>
      <text:p text:style-name="Text_20_body">As a <text:a xlink:type="simple" xlink:href="https://wiki.didosolutions.com/dido/99_annexes/annex-b-terms-and-definitions/s/sequenced_test_object" text:style-name="Internet_20_link" text:visited-style-name="Visited_20_Internet_20_Link">Sequenced Test Object</text:a>, a Test Set can contain or reference a <text:a xlink:type="simple" xlink:href="https://wiki.didosolutions.com/dido/99_annexes/annex-b-terms-and-definitions/t/test_sequence" text:style-name="Internet_20_link" text:visited-style-name="Visited_20_Internet_20_Link">Test Sequence</text:a>. The Test Sequence establishes the order and progression of the <text:a xlink:type="simple" xlink:href="https://wiki.didosolutions.com/dido/99_annexes/annex-b-terms-and-definitions/s/sequence_step" text:style-name="Internet_20_link" text:visited-style-name="Visited_20_Internet_20_Link">Sequence Steps</text:a> associated with the Test Set.</text:p>
      <text:p text:style-name="Text_20_body">A Test Set can group:</text:p>
      <text:p text:style-name="Text_20_body">Other Test Sets<text:a xlink:type="simple" xlink:href="https://wiki.didosolutions.com/dido/99_annexes/annex-b-terms-and-definitions/t/test_case" text:style-name="Internet_20_link" text:visited-style-name="Visited_20_Internet_20_Link">Test Cases</text:a><text:a xlink:type="simple" xlink:href="https://wiki.didosolutions.com/dido/99_annexes/annex-b-terms-and-definitions/t/test_step" text:style-name="Internet_20_link" text:visited-style-name="Visited_20_Internet_20_Link">Test Steps</text:a><text:a xlink:type="simple" xlink:href="https://wiki.didosolutions.com/dido/99_annexes/annex-b-terms-and-definitions/t/test_executable" text:style-name="Internet_20_link" text:visited-style-name="Visited_20_Internet_20_Link">Test Executables</text:a><text:a xlink:type="simple" xlink:href="https://wiki.didosolutions.com/dido/99_annexes/annex-b-terms-and-definitions/t/test_item" text:style-name="Internet_20_link" text:visited-style-name="Visited_20_Internet_20_Link">Test Items</text:a><text:a xlink:type="simple" xlink:href="https://wiki.didosolutions.com/dido/99_annexes/annex-b-terms-and-definitions/t/test_environment" text:style-name="Internet_20_link" text:visited-style-name="Visited_20_Internet_20_Link">Test Environments</text:a>Other related Test ObjectsA Test Set can organize Test Objects according to:</text:p>
      <text:p text:style-name="Text_20_body">A capabilityA requirementA featureA behaviorA scenarioA riskA <text:a xlink:type="simple" xlink:href="https://wiki.didosolutions.com/dido/99_annexes/annex-b-terms-and-definitions/t/test_item" text:style-name="Internet_20_link" text:visited-style-name="Visited_20_Internet_20_Link">Test Item</text:a>A <text:a xlink:type="simple" xlink:href="https://wiki.didosolutions.com/dido/99_annexes/annex-b-terms-and-definitions/s/system_under_test" text:style-name="Internet_20_link" text:visited-style-name="Visited_20_Internet_20_Link">System Under Test</text:a>A <text:a xlink:type="simple" xlink:href="https://wiki.didosolutions.com/dido/99_annexes/annex-b-terms-and-definitions/t/test_environment" text:style-name="Internet_20_link" text:visited-style-name="Visited_20_Internet_20_Link">Test Environment</text:a>A test categoryA test phaseA validation objectiveAn Implementation ProfileA Test Set can identify:</text:p>
      <text:p text:style-name="Text_20_body">Its identityIts nameIts Test PurposeIts versionIts member Test ObjectsIts Test SequenceIts applicable Test ItemsIts applicable Test EnvironmentsIts applicable <text:a xlink:type="simple" xlink:href="https://wiki.didosolutions.com/dido/99_annexes/annex-b-terms-and-definitions/g/governance_policy" text:style-name="Internet_20_link" text:visited-style-name="Visited_20_Internet_20_Link">Governance Policies</text:a>Its <text:a xlink:type="simple" xlink:href="https://wiki.didosolutions.com/dido/99_annexes/annex-b-terms-and-definitions/p/provenance" text:style-name="Internet_20_link" text:visited-style-name="Visited_20_Internet_20_Link">Provenance</text:a>Its <text:a xlink:type="simple" xlink:href="https://wiki.didosolutions.com/dido/99_annexes/annex-b-terms-and-definitions/t/traceability" text:style-name="Internet_20_link" text:visited-style-name="Visited_20_Internet_20_Link">Traceability</text:a>A Test Set can be reused within multiple <text:a xlink:type="simple" xlink:href="https://wiki.didosolutions.com/dido/99_annexes/annex-b-terms-and-definitions/t/test_definition" text:style-name="Internet_20_link" text:visited-style-name="Visited_20_Internet_20_Link">Test Definitions</text:a> when its identity, version, membership, Test Sequence, and applicable conditions remain controlled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<text:a xlink:type="simple" xlink:href="https://wiki.didosolutions.com/dido/99_annexes/annex-b-terms-and-definitions/s/sequenced_test_object" text:style-name="Internet_20_link" text:visited-style-name="Visited_20_Internet_20_Link">Sequenced Test Object</text:a> that groups related <text:a xlink:type="simple" xlink:href="https://wiki.didosolutions.com/dido/99_annexes/annex-b-terms-and-definitions/t/test_object" text:style-name="Internet_20_link" text:visited-style-name="Visited_20_Internet_20_Link">Test Objects</text:a> for a defined <text:a xlink:type="simple" xlink:href="https://wiki.didosolutions.com/dido/99_annexes/annex-b-terms-and-definitions/t/test_purpose" text:style-name="Internet_20_link" text:visited-style-name="Visited_20_Internet_20_Link">Test Purpose</text:a>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Adapted from:</text:p>
      <text:a xlink:type="simple" xlink:href="https://www.omg.org/spec/TestIF/1.0/Beta3/PDF" text:style-name="Internet_20_link" text:visited-style-name="Visited_20_Internet_20_Link">OMG Test Information Interchange Format (TestIF), Version 1.0 Beta 3, Section 7.3.15, TestSet</text:a>
      <text:a xlink:type="simple" xlink:href="https://wiki.didosolutions.com/dido/99_annexes/annex-b-terms-and-definitions/t/test_object" text:style-name="Internet_20_link" text:visited-style-name="Visited_20_Internet_20_Link">Test Object</text:a>
      <text:a xlink:type="simple" xlink:href="https://wiki.didosolutions.com/dido/99_annexes/annex-b-terms-and-definitions/s/sequenced_test_object" text:style-name="Internet_20_link" text:visited-style-name="Visited_20_Internet_20_Link">Sequenced Test Object</text:a>
      <text:a xlink:type="simple" xlink:href="https://wiki.didosolutions.com/dido/99_annexes/annex-b-terms-and-definitions/t/test_case" text:style-name="Internet_20_link" text:visited-style-name="Visited_20_Internet_20_Link">Test Case</text:a>
      <text:a xlink:type="simple" xlink:href="https://wiki.didosolutions.com/dido/99_annexes/annex-b-terms-and-definitions/t/test_sequence" text:style-name="Internet_20_link" text:visited-style-name="Visited_20_Internet_20_Link">Test Sequence</text:a>
      <text:p text:style-name="Text_20_body">DIDO Reference Implementation Conceptual ModelDIDO-TE draft Requirements RegisterOMG TestIF defines TestSet as a SequencedTestObject that can serve as a container for multiple Test Sets, Test Cases, and related Test Objects.</text:p>
      <text:p text:style-name="Text_20_body">The DIDO-TE definition preserves the TestIF grouping function while expressing the distinguishing characteristic without defining Test Set in terms of itself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Every Test Set is a <text:a xlink:type="simple" xlink:href="https://wiki.didosolutions.com/dido/99_annexes/annex-b-terms-and-definitions/s/sequenced_test_object" text:style-name="Internet_20_link" text:visited-style-name="Visited_20_Internet_20_Link">Sequenced Test Object</text:a> and therefore a <text:a xlink:type="simple" xlink:href="https://wiki.didosolutions.com/dido/99_annexes/annex-b-terms-and-definitions/t/test_object" text:style-name="Internet_20_link" text:visited-style-name="Visited_20_Internet_20_Link">Test Object</text:a>.</text:p>
      <text:p text:style-name="Text_20_body">A Test Set can contain or reference another Test Set. Each nested Test Set retains its own identity, version, Test Purpose, membership, Provenance, and Traceability.</text:p>
      <text:p text:style-name="Text_20_body">A Test Set differs from a <text:a xlink:type="simple" xlink:href="https://wiki.didosolutions.com/dido/99_annexes/annex-b-terms-and-definitions/t/test_case" text:style-name="Internet_20_link" text:visited-style-name="Visited_20_Internet_20_Link">Test Case</text:a>:</text:p>
      <text:p text:style-name="Text_20_body">A Test Set groups related Test ObjectsA Test Case identifies the Test Steps and <text:a xlink:type="simple" xlink:href="https://wiki.didosolutions.com/dido/99_annexes/annex-b-terms-and-definitions/e/expected_result" text:style-name="Internet_20_link" text:visited-style-name="Visited_20_Internet_20_Link">Expected Results</text:a> used to verify somethingA Test Set differs from a <text:a xlink:type="simple" xlink:href="https://wiki.didosolutions.com/dido/99_annexes/annex-b-terms-and-definitions/n/node_set" text:style-name="Internet_20_link" text:visited-style-name="Visited_20_Internet_20_Link">Node Set</text:a>:</text:p>
      <text:p text:style-name="Text_20_body">A Test Set groups Test ObjectsA Node Set groups <text:a xlink:type="simple" xlink:href="https://wiki.didosolutions.com/dido/99_annexes/annex-b-terms-and-definitions/n/node" text:style-name="Internet_20_link" text:visited-style-name="Visited_20_Internet_20_Link">Nodes</text:a> for a defined purposeA Test Set differs from a <text:a xlink:type="simple" xlink:href="https://wiki.didosolutions.com/dido/99_annexes/annex-b-terms-and-definitions/t/test_plan" text:style-name="Internet_20_link" text:visited-style-name="Visited_20_Internet_20_Link">Test Plan</text:a>:</text:p>
      <text:p text:style-name="Text_20_body">A Test Set groups Test ObjectsA Test Plan identifies the objectives, scope, resources, responsibilities, schedule, and approach governing planned testingA Test Set differs from a <text:a xlink:type="simple" xlink:href="https://wiki.didosolutions.com/dido/99_annexes/annex-b-terms-and-definitions/t/test_definition" text:style-name="Internet_20_link" text:visited-style-name="Visited_20_Internet_20_Link">Test Definition</text:a>:</text:p>
      <text:p text:style-name="Text_20_body">A Test Set provides an identified grouping of Test ObjectsA Test Definition specifies the controlled information required to conduct and evaluate a <text:a xlink:type="simple" xlink:href="https://wiki.didosolutions.com/dido/99_annexes/annex-b-terms-and-definitions/t/test" text:style-name="Internet_20_link" text:visited-style-name="Visited_20_Internet_20_Link">Test</text:a>A Test Set does not need to contain copies of its member Test Objects. It can reference independently identified and versioned Test Objects.</text:p>
      <text:p text:style-name="Text_20_body">A change to the membership, Test Purpose, Test Sequence, or applicable conditions of a Test Set can create a new Test Set version when the change affects <text:a xlink:type="simple" xlink:href="https://wiki.didosolutions.com/dido/99_annexes/annex-b-terms-and-definitions/t/test_execution" text:style-name="Internet_20_link" text:visited-style-name="Visited_20_Internet_20_Link">Test Execution</text:a>, reproducibility, comparison, or validation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<text:a xlink:type="simple" xlink:href="https://wiki.didosolutions.com/dido/99_annexes/annex-b-terms-and-definitions/d/dido-te" text:style-name="Internet_20_link" text:visited-style-name="Visited_20_Internet_20_Link">DIDO-TE</text:a> interoperability Test Set groups:</text:p>
      <text:p text:style-name="Text_20_body">A <text:a xlink:type="simple" xlink:href="https://wiki.didosolutions.com/dido/99_annexes/annex-b-terms-and-definitions/t/test_case" text:style-name="Internet_20_link" text:visited-style-name="Visited_20_Internet_20_Link">Test Case</text:a> for transaction submissionA Test Case for transaction distributionA Test Case for state-transition validationA Test Case for state convergenceA Test Case for recovery after a <text:a xlink:type="simple" xlink:href="https://wiki.didosolutions.com/dido/99_annexes/annex-b-terms-and-definitions/n/node" text:style-name="Internet_20_link" text:visited-style-name="Visited_20_Internet_20_Link">Node</text:a> interruptionEach Test Case references the applicable:</text:p>
      <text:a xlink:type="simple" xlink:href="https://wiki.didosolutions.com/dido/99_annexes/annex-b-terms-and-definitions/t/test_item" text:style-name="Internet_20_link" text:visited-style-name="Visited_20_Internet_20_Link">Test Items</text:a>
      <text:a xlink:type="simple" xlink:href="https://wiki.didosolutions.com/dido/99_annexes/annex-b-terms-and-definitions/t/test_environment" text:style-name="Internet_20_link" text:visited-style-name="Visited_20_Internet_20_Link">Test Environment</text:a>
      <text:a xlink:type="simple" xlink:href="https://wiki.didosolutions.com/dido/99_annexes/annex-b-terms-and-definitions/t/test_step" text:style-name="Internet_20_link" text:visited-style-name="Visited_20_Internet_20_Link">Test Steps</text:a>
      <text:a xlink:type="simple" xlink:href="https://wiki.didosolutions.com/dido/99_annexes/annex-b-terms-and-definitions/t/test_executable" text:style-name="Internet_20_link" text:visited-style-name="Visited_20_Internet_20_Link">Test Executables</text:a>
      <text:a xlink:type="simple" xlink:href="https://wiki.didosolutions.com/dido/99_annexes/annex-b-terms-and-definitions/e/expected_result" text:style-name="Internet_20_link" text:visited-style-name="Visited_20_Internet_20_Link">Expected Results</text:a>
      <text:p text:style-name="Text_20_body">During Test Execution, the <text:a xlink:type="simple" xlink:href="https://wiki.didosolutions.com/dido/99_annexes/annex-b-terms-and-definitions/t/test_run" text:style-name="Internet_20_link" text:visited-style-name="Visited_20_Internet_20_Link">Test Run</text:a> records the <text:a xlink:type="simple" xlink:href="https://wiki.didosolutions.com/dido/99_annexes/annex-b-terms-and-definitions/t/test_result" text:style-name="Internet_20_link" text:visited-style-name="Visited_20_Internet_20_Link">Test Results</text:a> associated with the Test Cases and other executed Test Objects in the Test Se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05:34</meta:creation-date>
    <dc:creator>Generated</dc:creator>
    <dc:date>2026-08-22T16::05:34</dc:date>
    <dc:language>en-US</dc:language>
    <meta:editing-cycles>1</meta:editing-cycles>
    <meta:editing-duration>PT0S</meta:editing-duration>
    <dc:title>dido:99_annexes:annex-b-terms-and-definitions:t:test_set</dc:title>
  </office:meta>
</office:document-meta>
</file>