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t:test_sequence"/><text:bookmark-start text:name="__RefHeading___test_sequence_1"/><text:bookmark-start text:name="test_sequence"/>Test Sequence<text:bookmark-end text:name="__RefHeading___test_sequence_1"/><text:bookmark-end text:name="test_sequence"/></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Test Sequence defines the order and progression of <text:a xlink:type="simple" xlink:href="https://wiki.didosolutions.com/dido/99_annexes/annex-b-terms-and-definitions/s/sequenced_test_object" text:style-name="Internet_20_link" text:visited-style-name="Visited_20_Internet_20_Link">Sequenced Test Objects</text:a> during <text:a xlink:type="simple" xlink:href="https://wiki.didosolutions.com/dido/99_annexes/annex-b-terms-and-definitions/t/test_execution" text:style-name="Internet_20_link" text:visited-style-name="Visited_20_Internet_20_Link">Test Execution</text:a>.</text:p>
      <text:p text:style-name="Text_20_body">A Test Sequence contains one or more <text:a xlink:type="simple" xlink:href="https://wiki.didosolutions.com/dido/99_annexes/annex-b-terms-and-definitions/s/sequence_step" text:style-name="Internet_20_link" text:visited-style-name="Visited_20_Internet_20_Link">Sequence Steps</text:a>. Each Sequence Step identifies:</text:p>
      <text:p text:style-name="Text_20_body">A position within the Test SequenceThe applicable Sequenced Test ObjectThe applicable <text:a xlink:type="simple" xlink:href="https://wiki.didosolutions.com/dido/99_annexes/annex-b-terms-and-definitions/t/test_argument_value" text:style-name="Internet_20_link" text:visited-style-name="Visited_20_Internet_20_Link">Test Argument Values</text:a>The Sequence Steps that can follow itThe conditions governing progression to those Sequence StepsA Test Sequence can direct the execution of:</text:p>
      <text:a xlink:type="simple" xlink:href="https://wiki.didosolutions.com/dido/99_annexes/annex-b-terms-and-definitions/t/test_sets" text:style-name="Internet_20_link" text:visited-style-name="Visited_20_Internet_20_Link">Test Sets</text:a>
      <text:a xlink:type="simple" xlink:href="https://wiki.didosolutions.com/dido/99_annexes/annex-b-terms-and-definitions/t/test_cases" text:style-name="Internet_20_link" text:visited-style-name="Visited_20_Internet_20_Link">Test Cases</text:a>
      <text:a xlink:type="simple" xlink:href="https://wiki.didosolutions.com/dido/99_annexes/annex-b-terms-and-definitions/t/test_steps" text:style-name="Internet_20_link" text:visited-style-name="Visited_20_Internet_20_Link">Test Steps</text:a>
      <text:a xlink:type="simple" xlink:href="https://wiki.didosolutions.com/dido/99_annexes/annex-b-terms-and-definitions/t/test_executable" text:style-name="Internet_20_link" text:visited-style-name="Visited_20_Internet_20_Link">Test Executables</text:a>
      <text:p text:style-name="Text_20_body">A Test Sequence can define:</text:p>
      <text:p text:style-name="Text_20_body">One or more initial Sequence StepsSequential progressionParallel progressionConditional progressionRepetitionAlternative pathsError-handling pathsCompletion conditionsTermination conditionsProgression can depend on:</text:p>
      <text:p text:style-name="Text_20_body">Completion of a Sequence StepA <text:a xlink:type="simple" xlink:href="https://wiki.didosolutions.com/dido/99_annexes/annex-b-terms-and-definitions/t/test_result" text:style-name="Internet_20_link" text:visited-style-name="Visited_20_Internet_20_Link">Test Result</text:a>A <text:a xlink:type="simple" xlink:href="https://wiki.didosolutions.com/dido/99_annexes/annex-b-terms-and-definitions/v/verdict" text:style-name="Internet_20_link" text:visited-style-name="Visited_20_Internet_20_Link">Verdict</text:a>A measured valueAn observed eventA timeoutAn errorA <text:a xlink:type="simple" xlink:href="https://wiki.didosolutions.com/dido/99_annexes/annex-b-terms-and-definitions/g/governance_policy" text:style-name="Internet_20_link" text:visited-style-name="Visited_20_Internet_20_Link">Governance Policy</text:a>Another defined condition</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definition of the order and progression of <text:a xlink:type="simple" xlink:href="https://wiki.didosolutions.com/dido/99_annexes/annex-b-terms-and-definitions/s/sequenced_test_object" text:style-name="Internet_20_link" text:visited-style-name="Visited_20_Internet_20_Link">Sequenced Test Objects</text:a> during <text:a xlink:type="simple" xlink:href="https://wiki.didosolutions.com/dido/99_annexes/annex-b-terms-and-definitions/t/test_execution" text:style-name="Internet_20_link" text:visited-style-name="Visited_20_Internet_20_Link">Test Execution</text:a></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ww.omg.org/spec/TestIF/1.0/Beta3/PDF" text:style-name="Internet_20_link" text:visited-style-name="Visited_20_Internet_20_Link">OMG Test Information Interchange Format (TestIF), Version 1.0 Beta 3, Sections 7.3.4 and 7.3.14</text:a>
      <text:a xlink:type="simple" xlink:href="https://wiki.didosolutions.com/dido/99_annexes/annex-b-terms-and-definitions/s/sequence_step" text:style-name="Internet_20_link" text:visited-style-name="Visited_20_Internet_20_Link">Sequence Step</text:a>
      <text:a xlink:type="simple" xlink:href="https://wiki.didosolutions.com/dido/99_annexes/annex-b-terms-and-definitions/s/sequenced_test_object" text:style-name="Internet_20_link" text:visited-style-name="Visited_20_Internet_20_Link">Sequenced Test Object</text:a>
      <text:a xlink:type="simple" xlink:href="https://wiki.didosolutions.com/dido/99_annexes/annex-b-terms-and-definitions/t/test_execution" text:style-name="Internet_20_link" text:visited-style-name="Visited_20_Internet_20_Link">Test Execution</text:a>
      <text:p text:style-name="Text_20_body">DIDO Reference Implementation Conceptual ModelDIDO-TE draft Requirements RegisterOMG TestIF defines TestSequence as the class that establishes the order and progression of execution for a series of SequencedTestObjects.</text:p>
      <text:p text:style-name="Text_20_body">OMG TestIF represents each position in the Test Sequence as a SequenceStep. Each SequenceStep references a SequencedTestObject and identifies the Sequence Steps that can follow it.</text:p>
      <text:h text:style-name="Heading_20_2" text:outline-level="2"><text:bookmark-start text:name="__RefHeading___note_5"/><text:bookmark-start text:name="note"/>Note<text:bookmark-end text:name="__RefHeading___note_5"/><text:bookmark-end text:name="note"/></text:h>
      <text:p text:style-name="Text_20_body">A Test Sequence differs from a <text:a xlink:type="simple" xlink:href="https://wiki.didosolutions.com/dido/99_annexes/annex-b-terms-and-definitions/s/sequence_step" text:style-name="Internet_20_link" text:visited-style-name="Visited_20_Internet_20_Link">Sequence Step</text:a>:</text:p>
      <text:p text:style-name="Text_20_body">A Test Sequence defines the overall execution progressionA Sequence Step identifies one position within that progressionA Test Sequence differs from a <text:a xlink:type="simple" xlink:href="https://wiki.didosolutions.com/dido/99_annexes/annex-b-terms-and-definitions/s/sequenced_test_object" text:style-name="Internet_20_link" text:visited-style-name="Visited_20_Internet_20_Link">Sequenced Test Object</text:a>:</text:p>
      <text:p text:style-name="Text_20_body">A Sequenced Test Object defines reusable test contentA Test Sequence defines how occurrences of Sequenced Test Objects progress during Test ExecutionA Test Sequence differs from <text:a xlink:type="simple" xlink:href="https://wiki.didosolutions.com/dido/99_annexes/annex-b-terms-and-definitions/t/test_execution" text:style-name="Internet_20_link" text:visited-style-name="Visited_20_Internet_20_Link">Test Execution</text:a>:</text:p>
      <text:p text:style-name="Text_20_body">A Test Sequence defines the planned progressionTest Execution performs the applicable Sequenced Test Objects according to that progressionA Test Sequence can contain multiple Sequence Steps that reference the same Sequenced Test Object. Each Sequence Step represents a separate occurrence and can supply different Test Argument Values or progression conditions.</text:p>
      <text:p text:style-name="Text_20_body">Multiple initial Sequence Steps indicate parallel starting paths. Multiple following Sequence Steps can indicate parallel or conditional progression according to the applicable sequence rules.</text:p>
      <text:p text:style-name="Text_20_body">The structural presence of multiple following Sequence Steps does not by itself determine whether they execute concurrently or conditionally. The Test Sequence must provide sufficient progression information to resolve that behavior.</text:p>
      <text:p text:style-name="Text_20_body">A Test Sequence does not record what occurred during Test Execution. The applicable <text:a xlink:type="simple" xlink:href="https://wiki.didosolutions.com/dido/99_annexes/annex-b-terms-and-definitions/t/test_run" text:style-name="Internet_20_link" text:visited-style-name="Visited_20_Internet_20_Link">Test Run</text:a> and Test Results record the actual execution path and outcomes.</text:p>
      <text:h text:style-name="Heading_20_2" text:outline-level="2"><text:bookmark-start text:name="__RefHeading___example_6"/><text:bookmark-start text:name="example"/>Example<text:bookmark-end text:name="__RefHeading___example_6"/><text:bookmark-end text:name="example"/></text:h>
      <text:p text:style-name="Text_20_body">A Test Sequence evaluates a proposed transaction across a <text:a xlink:type="simple" xlink:href="https://wiki.didosolutions.com/dido/99_annexes/annex-b-terms-and-definitions/n/node_set" text:style-name="Internet_20_link" text:visited-style-name="Visited_20_Internet_20_Link">Node Set</text:a>.</text:p>
      <text:p text:style-name="Text_20_body">The Test Sequence defines Sequence Steps that:</text:p>
      <text:p text:style-name="Text_20_body">Establish the applicable <text:a xlink:type="simple" xlink:href="https://wiki.didosolutions.com/dido/99_annexes/annex-b-terms-and-definitions/t/test_environment" text:style-name="Internet_20_link" text:visited-style-name="Visited_20_Internet_20_Link">Test Environment</text:a>Submit the proposed transactionObserve the response from each applicable <text:a xlink:type="simple" xlink:href="https://wiki.didosolutions.com/dido/99_annexes/annex-b-terms-and-definitions/n/node" text:style-name="Internet_20_link" text:visited-style-name="Visited_20_Internet_20_Link">Node</text:a>Compare the observed states with the applicable <text:a xlink:type="simple" xlink:href="https://wiki.didosolutions.com/dido/99_annexes/annex-b-terms-and-definitions/e/expected_result" text:style-name="Internet_20_link" text:visited-style-name="Visited_20_Internet_20_Link">Expected Results</text:a>Collect the supporting <text:a xlink:type="simple" xlink:href="https://wiki.didosolutions.com/dido/99_annexes/annex-b-terms-and-definitions/e/evidence" text:style-name="Internet_20_link" text:visited-style-name="Visited_20_Internet_20_Link">Evidence</text:a>Terminate successfully when all required Test Results receive a passing VerdictFollow an error-handling path when a required Node fails to respondThe resulting <text:a xlink:type="simple" xlink:href="https://wiki.didosolutions.com/dido/99_annexes/annex-b-terms-and-definitions/t/test_run" text:style-name="Internet_20_link" text:visited-style-name="Visited_20_Internet_20_Link">Test Run</text:a> identifies the Sequence Steps actually performed and the Test Results produced for those step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39:08</meta:creation-date>
    <dc:creator>Generated</dc:creator>
    <dc:date>2026-08-23T21::39:08</dc:date>
    <dc:language>en-US</dc:language>
    <meta:editing-cycles>1</meta:editing-cycles>
    <meta:editing-duration>PT0S</meta:editing-duration>
    <dc:title>dido:99_annexes:annex-b-terms-and-definitions:t:test_sequence</dc:title>
  </office:meta>
</office:document-meta>
</file>