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run_termination_reason"/><text:bookmark-start text:name="__RefHeading___test_run_termination_reason_1"/><text:bookmark-start text:name="test_run_termination_reason"/>Test Run Termination Reason<text:bookmark-end text:name="__RefHeading___test_run_termination_reason_1"/><text:bookmark-end text:name="test_run_termination_reas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Run Termination Reason identifies why a <text:a xlink:type="simple" xlink:href="https://wiki.didosolutions.com/dido/99_annexes/annex-b-terms-and-definitions/t/test_run" text:style-name="Internet_20_link" text:visited-style-name="Visited_20_Internet_20_Link">Test Run</text:a> entered the Terminated <text:a xlink:type="simple" xlink:href="https://wiki.didosolutions.com/dido/99_annexes/annex-b-terms-and-definitions/t/test_run_state" text:style-name="Internet_20_link" text:visited-style-name="Visited_20_Internet_20_Link">Test Run State</text:a>.</text:p>
      <text:p text:style-name="Text_20_body">A Test Run enters the Terminated Test Run State when it stops without satisfying its defined completion condition.</text:p>
      <text:p text:style-name="Text_20_body">The standard Test Run Termination Reasons are:</text:p>
      <text:p text:style-name="Text_20_body"><text:span text:style-name="Strong_20_Emphasis">Failed</text:span><text:span text:style-name="Strong_20_Emphasis">Interrupted</text:span><text:span text:style-name="Strong_20_Emphasis">Timed Out</text:span><text:span text:style-name="Strong_20_Emphasis">Canceled</text:span><text:span text:style-name="Strong_20_Emphasis">Failed</text:span> identifies termination caused by an error or failure that prevents continued <text:a xlink:type="simple" xlink:href="https://wiki.didosolutions.com/dido/99_annexes/annex-b-terms-and-definitions/t/test_execution" text:style-name="Internet_20_link" text:visited-style-name="Visited_20_Internet_20_Link">Test Execution</text:a>.</text:p>
      <text:p text:style-name="Text_20_body"><text:span text:style-name="Strong_20_Emphasis">Interrupted</text:span> identifies termination caused by an unplanned event external to the normal Test Execution progression.</text:p>
      <text:p text:style-name="Text_20_body"><text:span text:style-name="Strong_20_Emphasis">Timed Out</text:span> identifies termination caused by expiration of an applicable <text:a xlink:type="simple" xlink:href="https://wiki.didosolutions.com/dido/99_annexes/annex-b-terms-and-definitions/t/timeout" text:style-name="Internet_20_link" text:visited-style-name="Visited_20_Internet_20_Link">Timeout</text:a> before the applicable completion condition was satisfied.</text:p>
      <text:p text:style-name="Text_20_body"><text:span text:style-name="Strong_20_Emphasis">Canceled</text:span> identifies termination caused by an authorized cancellation request or applicable <text:a xlink:type="simple" xlink:href="https://wiki.didosolutions.com/dido/99_annexes/annex-b-terms-and-definitions/g/governance_policy" text:style-name="Internet_20_link" text:visited-style-name="Visited_20_Internet_20_Link">Governance Policy</text:a>.</text:p>
      <text:p text:style-name="Text_20_body">A Test Run Termination Reason can identify:</text:p>
      <text:p text:style-name="Text_20_body">Its nameIts descriptionIts classificationThe event causing terminationThe time of terminationThe <text:a xlink:type="simple" xlink:href="https://wiki.didosolutions.com/dido/99_annexes/annex-b-terms-and-definitions/a/actor" text:style-name="Internet_20_link" text:visited-style-name="Visited_20_Internet_20_Link">Actor</text:a> requesting or causing terminationThe affected <text:a xlink:type="simple" xlink:href="https://wiki.didosolutions.com/dido/99_annexes/annex-b-terms-and-definitions/t/test_step" text:style-name="Internet_20_link" text:visited-style-name="Visited_20_Internet_20_Link">Test Step</text:a>The affected <text:a xlink:type="simple" xlink:href="https://wiki.didosolutions.com/dido/99_annexes/annex-b-terms-and-definitions/s/sequence_step" text:style-name="Internet_20_link" text:visited-style-name="Visited_20_Internet_20_Link">Sequence Step</text:a>The affected <text:a xlink:type="simple" xlink:href="https://wiki.didosolutions.com/dido/99_annexes/annex-b-terms-and-definitions/t/test_executable" text:style-name="Internet_20_link" text:visited-style-name="Visited_20_Internet_20_Link">Test Executable</text:a>The applicable TimeoutThe applicable Governance PoliciesThe applicable error or failure informationThe resulting <text:a xlink:type="simple" xlink:href="https://wiki.didosolutions.com/dido/99_annexes/annex-b-terms-and-definitions/t/test_result" text:style-name="Internet_20_link" text:visited-style-name="Visited_20_Internet_20_Link">Test Results</text: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st Run Termination Reason does not determine the <text:a xlink:type="simple" xlink:href="https://wiki.didosolutions.com/dido/99_annexes/annex-b-terms-and-definitions/v/verdict" text:style-name="Internet_20_link" text:visited-style-name="Visited_20_Internet_20_Link">Verdict</text:a> assigned to a Test Resul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ason a <text:a xlink:type="simple" xlink:href="https://wiki.didosolutions.com/dido/99_annexes/annex-b-terms-and-definitions/t/test_run" text:style-name="Internet_20_link" text:visited-style-name="Visited_20_Internet_20_Link">Test Run</text:a> entered the Terminated <text:a xlink:type="simple" xlink:href="https://wiki.didosolutions.com/dido/99_annexes/annex-b-terms-and-definitions/t/test_run_state" text:style-name="Internet_20_link" text:visited-style-name="Visited_20_Internet_20_Link">Test Run State</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PDF" text:style-name="Internet_20_link" text:visited-style-name="Visited_20_Internet_20_Link">OMG Test Information Interchange Format (TestIF), Version 1.0</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imeout" text:style-name="Internet_20_link" text:visited-style-name="Visited_20_Internet_20_Link">Timeout</text:a>
      <text:p text:style-name="Text_20_body">DIDO Reference Implementation Conceptual ModelDIDO-TE draft Requirements RegisterOMG TestIF provides Test Run, Test Result, and Verdict concepts but does not prescribe the DIDO-TE Test Run termination-reason classification defined on this page.</text:p>
      <text:p text:style-name="Text_20_body">This definition introduces Test Run Termination Reason to distinguish why Test Execution stopped from the lifecycle state of the Test Run and from the evaluation of its Test Results.</text:p>
      <text:h text:style-name="Heading_20_2" text:outline-level="2"><text:bookmark-start text:name="__RefHeading___note_5"/><text:bookmark-start text:name="note"/>Note<text:bookmark-end text:name="__RefHeading___note_5"/><text:bookmark-end text:name="note"/></text:h>
      <text:p text:style-name="Text_20_body">A Test Run Termination Reason applies when a Test Run enters the Terminated Test Run State.</text:p>
      <text:p text:style-name="Text_20_body">A Test Run that enters the Completed Test Run State does not require a Test Run Termination Reason because it satisfied its defined completion condition.</text:p>
      <text:p text:style-name="Text_20_body">A Test Run Termination Reason differs from a Test Run State:</text:p>
      <text:p text:style-name="Text_20_body">A Test Run State identifies the lifecycle condition of the Test RunA Test Run Termination Reason identifies why the Test Run entered the Terminated stateA Test Run Termination Reason differs from a <text:a xlink:type="simple" xlink:href="https://wiki.didosolutions.com/dido/99_annexes/annex-b-terms-and-definitions/v/verdict" text:style-name="Internet_20_link" text:visited-style-name="Visited_20_Internet_20_Link">Verdict</text:a>:</text:p>
      <text:p text:style-name="Text_20_body">A Test Run Termination Reason classifies why Test Execution stoppedA Verdict evaluates a Test ResultThe termination reason <text:span text:style-name="Strong_20_Emphasis">Failed</text:span> does not mean a Test Result received a failing Verdict.</text:p>
      <text:p text:style-name="Text_20_body">A Test Run can:</text:p>
      <text:p text:style-name="Text_20_body">Complete normally and produce a Test Result assigned a failing VerdictTerminate because of a failure and produce no conclusive VerdictTerminate because of a failure while preserving valid Test Results produced before terminationBe canceled even though every Test Result produced before cancellation received a passing VerdictTime out because an expected event did not occur within an applicable TimeoutThe termination reason <text:span text:style-name="Strong_20_Emphasis">Interrupted</text:span> applies to an unplanned event that stops Test Execution. Examples can include:</text:p>
      <text:p text:style-name="Text_20_body">Loss of an Operational ResourceLoss of communicationLoss of powerFailure of an external systemUnplanned termination of an Execution FacilityAnother external event preventing continued Test ExecutionThe termination reason <text:span text:style-name="Strong_20_Emphasis">Canceled</text:span> applies when an authorized Actor or Governance Policy intentionally stops the Test Run.</text:p>
      <text:p text:style-name="Text_20_body">The applicable Governance Policies or <text:a xlink:type="simple" xlink:href="https://wiki.didosolutions.com/dido/99_annexes/annex-b-terms-and-definitions/a/acceptance_criteria" text:style-name="Internet_20_link" text:visited-style-name="Visited_20_Internet_20_Link">Acceptance Criteria</text:a> should determine how to classify a termination when more than one reason appears applicable.</text:p>
      <text:p text:style-name="Text_20_body">The Test Run record should preserve the immediate termination reason and can also preserve contributing events, errors, failures, and conditions.</text:p>
      <text:h text:style-name="Heading_20_2" text:outline-level="2"><text:bookmark-start text:name="__RefHeading___example_6"/><text:bookmark-start text:name="example"/>Example<text:bookmark-end text:name="__RefHeading___example_6"/><text:bookmark-end text:name="example"/></text:h>
      <text:p text:style-name="Text_20_body">A Test Run performs a <text:a xlink:type="simple" xlink:href="https://wiki.didosolutions.com/dido/99_annexes/annex-b-terms-and-definitions/t/test_sequence" text:style-name="Internet_20_link" text:visited-style-name="Visited_20_Internet_20_Link">Test Sequence</text:a> requiring a Node to return a response within 30 seconds.</text:p>
      <text:p text:style-name="Text_20_body">The Node does not return the response before the applicable Timeout expires.</text:p>
      <text:p text:style-name="Text_20_body">DIDO-TE:</text:p>
      <text:p text:style-name="Text_20_body">Stops the applicable Test ExecutionChanges the Test Run State from <text:span text:style-name="Strong_20_Emphasis">Running</text:span> to <text:span text:style-name="Strong_20_Emphasis">Terminated</text:span>Assigns <text:span text:style-name="Strong_20_Emphasis">Timed Out</text:span> as the Test Run Termination ReasonRecords the applicable TimeoutPreserves the Test Results produced before terminationPreserves the supporting EvidenceMaintains Traceability to the affected Sequence Step and Test StepThe Test Run is also an <text:a xlink:type="simple" xlink:href="https://wiki.didosolutions.com/dido/99_annexes/annex-b-terms-and-definitions/i/incomplete_test_run" text:style-name="Internet_20_link" text:visited-style-name="Visited_20_Internet_20_Link">Incomplete Test Run</text:a> because it terminated without satisfying its defined completion condi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4:27</meta:creation-date>
    <dc:creator>Generated</dc:creator>
    <dc:date>2026-08-22T14::24:27</dc:date>
    <dc:language>en-US</dc:language>
    <meta:editing-cycles>1</meta:editing-cycles>
    <meta:editing-duration>PT0S</meta:editing-duration>
    <dc:title>dido:99_annexes:annex-b-terms-and-definitions:t:test_run_termination_reason</dc:title>
  </office:meta>
</office:document-meta>
</file>