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run_state"/><text:bookmark-start text:name="__RefHeading___test_run_state_1"/><text:bookmark-start text:name="test_run_state"/>Test Run State<text:bookmark-end text:name="__RefHeading___test_run_state_1"/><text:bookmark-end text:name="test_run_stat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Run State identifies the lifecycle condition of a <text:a xlink:type="simple" xlink:href="https://wiki.didosolutions.com/dido/99_annexes/annex-b-terms-and-definitions/t/test_run" text:style-name="Internet_20_link" text:visited-style-name="Visited_20_Internet_20_Link">Test Run</text:a> at a particular time.</text:p>
      <text:p text:style-name="Text_20_body">A Test Run changes from one Test Run State to another in response to lifecycle events occurring during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A Test Run State can identify whether the Test Run:</text:p>
      <text:p text:style-name="Text_20_body">Has not startedIs ready to startIs runningIs pausedCompleted its defined executionTerminated without completing its defined executionThe standard Test Run States are:</text:p>
      <text:p text:style-name="Text_20_body"><text:span text:style-name="Strong_20_Emphasis">Not Started</text:span><text:span text:style-name="Strong_20_Emphasis">Ready</text:span><text:span text:style-name="Strong_20_Emphasis">Running</text:span><text:span text:style-name="Strong_20_Emphasis">Paused</text:span><text:span text:style-name="Strong_20_Emphasis">Completed</text:span><text:span text:style-name="Strong_20_Emphasis">Terminated</text:span><text:span text:style-name="Strong_20_Emphasis">Not Started</text:span> identifies a Test Run that exists but has not begun Test Execution.</text:p>
      <text:p text:style-name="Text_20_body"><text:span text:style-name="Strong_20_Emphasis">Ready</text:span> identifies a Test Run for which the applicable prerequisites have been satisfied and which can begin Test Execution.</text:p>
      <text:p text:style-name="Text_20_body"><text:span text:style-name="Strong_20_Emphasis">Running</text:span> identifies a Test Run actively performing its applicable <text:a xlink:type="simple" xlink:href="https://wiki.didosolutions.com/dido/99_annexes/annex-b-terms-and-definitions/t/test_sequence" text:style-name="Internet_20_link" text:visited-style-name="Visited_20_Internet_20_Link">Test Sequence</text:a>, <text:a xlink:type="simple" xlink:href="https://wiki.didosolutions.com/dido/99_annexes/annex-b-terms-and-definitions/s/sequence_step" text:style-name="Internet_20_link" text:visited-style-name="Visited_20_Internet_20_Link">Sequence Steps</text:a>, <text:a xlink:type="simple" xlink:href="https://wiki.didosolutions.com/dido/99_annexes/annex-b-terms-and-definitions/t/test_step" text:style-name="Internet_20_link" text:visited-style-name="Visited_20_Internet_20_Link">Test Steps</text:a>, or <text:a xlink:type="simple" xlink:href="https://wiki.didosolutions.com/dido/99_annexes/annex-b-terms-and-definitions/t/test_executable" text:style-name="Internet_20_link" text:visited-style-name="Visited_20_Internet_20_Link">Test Executables</text:a>.</text:p>
      <text:p text:style-name="Text_20_body"><text:span text:style-name="Strong_20_Emphasis">Paused</text:span> identifies a Test Run whose Test Execution has temporarily stopped and can resume according to the applicable control rules.</text:p>
      <text:p text:style-name="Text_20_body"><text:span text:style-name="Strong_20_Emphasis">Completed</text:span> identifies a Test Run that satisfied its defined completion condition.</text:p>
      <text:p text:style-name="Text_20_body"><text:span text:style-name="Strong_20_Emphasis">Terminated</text:span> identifies a Test Run that stopped without satisfying its defined completion condition.</text:p>
      <text:p text:style-name="Text_20_body">A Test Run in the Terminated state has an applicable <text:a xlink:type="simple" xlink:href="https://wiki.didosolutions.com/dido/99_annexes/annex-b-terms-and-definitions/t/test_run_termination_reason" text:style-name="Internet_20_link" text:visited-style-name="Visited_20_Internet_20_Link">Test Run Termination Reason</text:a>.</text:p>
      <text:p text:style-name="Text_20_body">A Test Run State can identify:</text:p>
      <text:p text:style-name="Text_20_body">Its nameIts descriptionIts entry conditionIts exit conditionIts permitted preceding statesIts permitted following statesIts applicable lifecycle eventsIts applicable <text:a xlink:type="simple" xlink:href="https://wiki.didosolutions.com/dido/99_annexes/annex-b-terms-and-definitions/g/governance_policy" text:style-name="Internet_20_link" text:visited-style-name="Visited_20_Internet_20_Link">Governance Policies</text:a>Its applicable <text:a xlink:type="simple" xlink:href="https://wiki.didosolutions.com/dido/99_annexes/annex-b-terms-and-definitions/a/authority" text:style-name="Internet_20_link" text:visited-style-name="Visited_20_Internet_20_Link">Authority</text:a>Its recorded timeIts <text:a xlink:type="simple" xlink:href="https://wiki.didosolutions.com/dido/99_annexes/annex-b-terms-and-definitions/e/evidence" text:style-name="Internet_20_link" text:visited-style-name="Visited_20_Internet_20_Link">Evidence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A Test Run record can preserve each Test Run State transition, including:</text:p>
      <text:p text:style-name="Text_20_body">The preceding Test Run StateThe following Test Run StateThe event causing the transitionThe time of the transitionThe <text:a xlink:type="simple" xlink:href="https://wiki.didosolutions.com/dido/99_annexes/annex-b-terms-and-definitions/a/actor" text:style-name="Internet_20_link" text:visited-style-name="Visited_20_Internet_20_Link">Actor</text:a> requesting or causing the transitionThe applicable Governance PoliciesThe result of the transitionThe supporting Evidence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ifecycle condition of a <text:a xlink:type="simple" xlink:href="https://wiki.didosolutions.com/dido/99_annexes/annex-b-terms-and-definitions/t/test_run" text:style-name="Internet_20_link" text:visited-style-name="Visited_20_Internet_20_Link">Test Run</text:a> at a particular tim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PDF" text:style-name="Internet_20_link" text:visited-style-name="Visited_20_Internet_20_Link">OMG Test Information Interchange Format (TestIF), Version 1.0</text:a>
      <text:a xlink:type="simple" xlink:href="https://wiki.didosolutions.com/dido/99_annexes/annex-b-terms-and-definitions/t/test_run" text:style-name="Internet_20_link" text:visited-style-name="Visited_20_Internet_20_Link">Test Run</text:a>
      <text:a xlink:type="simple" xlink:href="https://wiki.didosolutions.com/dido/99_annexes/annex-b-terms-and-definitions/t/test_execution" text:style-name="Internet_20_link" text:visited-style-name="Visited_20_Internet_20_Link">Test Execution</text:a>
      <text:p text:style-name="Text_20_body">DIDO Reference Implementation Conceptual ModelDIDO-TE draft Requirements RegisterOMG TestIF provides Test Run, Test Result, and Verdict concepts for exchanging test information and execution results.</text:p>
      <text:p text:style-name="Text_20_body">OMG TestIF does not prescribe the DIDO-TE Test Run lifecycle states defined on this page. This definition introduces Test Run State for DIDO-TE operational control, lifecycle management, Evidence, Provenance, and Traceabilit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est Run has exactly one current Test Run State at a particular time.</text:p>
      <text:p text:style-name="Text_20_body">The current Test Run State does not replace the history of Test Run State transitions. A Test Run record can preserve every state occupied by the Test Run and every transition among those states.</text:p>
      <text:p text:style-name="Text_20_body">A Test Run State differs from a <text:a xlink:type="simple" xlink:href="https://wiki.didosolutions.com/dido/99_annexes/annex-b-terms-and-definitions/t/test_run_termination_reason" text:style-name="Internet_20_link" text:visited-style-name="Visited_20_Internet_20_Link">Test Run Termination Reason</text:a>:</text:p>
      <text:p text:style-name="Text_20_body">A Test Run State identifies the lifecycle condition of a Test RunA Test Run Termination Reason identifies why a Test Run entered the Terminated stateA Test Run State differs from a <text:a xlink:type="simple" xlink:href="https://wiki.didosolutions.com/dido/99_annexes/annex-b-terms-and-definitions/v/verdict" text:style-name="Internet_20_link" text:visited-style-name="Visited_20_Internet_20_Link">Verdict</text:a>:</text:p>
      <text:p text:style-name="Text_20_body">A Test Run State identifies the lifecycle condition of a Test RunA Verdict expresses an evaluation of a <text:a xlink:type="simple" xlink:href="https://wiki.didosolutions.com/dido/99_annexes/annex-b-terms-and-definitions/t/test_result" text:style-name="Internet_20_link" text:visited-style-name="Visited_20_Internet_20_Link">Test Result</text:a>A Test Run can enter the Completed state and still produce a Test Result assigned a failing Verdict.</text:p>
      <text:p text:style-name="Text_20_body">A Test Run can enter the Terminated state without producing sufficient Test Results to assign a conclusive Verdict.</text:p>
      <text:p text:style-name="Text_20_body">The <text:span text:style-name="Strong_20_Emphasis">Completed</text:span> state means the Test Run satisfied its defined completion condition. It does not mean:</text:p>
      <text:p text:style-name="Text_20_body">Every Test Result received a passing VerdictThe tested system satisfied every applicable <text:a xlink:type="simple" xlink:href="https://wiki.didosolutions.com/dido/99_annexes/annex-b-terms-and-definitions/r/requirement" text:style-name="Internet_20_link" text:visited-style-name="Visited_20_Internet_20_Link">Requirement</text:a>A favorable <text:a xlink:type="simple" xlink:href="https://wiki.didosolutions.com/dido/99_annexes/annex-b-terms-and-definitions/v/validation_decision" text:style-name="Internet_20_link" text:visited-style-name="Visited_20_Internet_20_Link">Validation Decision</text:a> was madeNo errors or warnings occurredThe <text:span text:style-name="Strong_20_Emphasis">Terminated</text:span> state means the Test Run stopped without satisfying its defined completion condition. The applicable Test Run Termination Reason identifies why it stopped.</text:p>
      <text:p text:style-name="Text_20_body">The <text:span text:style-name="Strong_20_Emphasis">Paused</text:span> state differs from the Terminated state because a paused Test Run remains eligible to resume.</text:p>
      <text:p text:style-name="Text_20_body">The applicable Governance Policies determine:</text:p>
      <text:p text:style-name="Text_20_body">Which Actors can initiate a Test RunWhich Actors can pause or resume a Test RunWhich Actors can cancel a Test RunWhich Test Run State transitions are permittedWhich Evidence must be preserved for each transition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thorized <text:a xlink:type="simple" xlink:href="https://wiki.didosolutions.com/dido/99_annexes/annex-b-terms-and-definitions/u/user" text:style-name="Internet_20_link" text:visited-style-name="Visited_20_Internet_20_Link">User</text:a> creates a Test Run for a selected <text:a xlink:type="simple" xlink:href="https://wiki.didosolutions.com/dido/99_annexes/annex-b-terms-and-definitions/t/test_definition" text:style-name="Internet_20_link" text:visited-style-name="Visited_20_Internet_20_Link">Test Definition</text:a>.</text:p>
      <text:p text:style-name="Text_20_body">The Test Run progresses through the following Test Run States:</text:p>
      <text:p text:style-name="Text_20_body"><text:span text:style-name="Strong_20_Emphasis">Not Started</text:span> when DIDO-TE creates the Test Run record<text:span text:style-name="Strong_20_Emphasis">Ready</text:span> after DIDO-TE confirms the applicable <text:a xlink:type="simple" xlink:href="https://wiki.didosolutions.com/dido/99_annexes/annex-b-terms-and-definitions/s/starting_condition" text:style-name="Internet_20_link" text:visited-style-name="Visited_20_Internet_20_Link">Starting Conditions</text:a><text:span text:style-name="Strong_20_Emphasis">Running</text:span> when Test Execution begins<text:span text:style-name="Strong_20_Emphasis">Paused</text:span> when an authorized User requests a temporary suspension<text:span text:style-name="Strong_20_Emphasis">Running</text:span> when the authorized User resumes Test Execution<text:span text:style-name="Strong_20_Emphasis">Completed</text:span> when the Test Run satisfies its defined completion conditionDIDO-TE records each transition and preserves the applicable Actor, time, reason, Governance Policies, and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35</meta:creation-date>
    <dc:creator>Generated</dc:creator>
    <dc:date>2026-08-22T14::24:35</dc:date>
    <dc:language>en-US</dc:language>
    <meta:editing-cycles>1</meta:editing-cycles>
    <meta:editing-duration>PT0S</meta:editing-duration>
    <dc:title>dido:99_annexes:annex-b-terms-and-definitions:t:test_run_state</dc:title>
  </office:meta>
</office:document-meta>
</file>