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result"/><text:bookmark-start text:name="__RefHeading___test_result_1"/><text:bookmark-start text:name="test_result"/>Test Result<text:bookmark-end text:name="__RefHeading___test_result_1"/><text:bookmark-end text:name="test_resul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Result is a <text:a xlink:type="simple" xlink:href="https://wiki.didosolutions.com/dido/99_annexes/annex-b-terms-and-definitions/t/test_object" text:style-name="Internet_20_link" text:visited-style-name="Visited_20_Internet_20_Link">Test Object</text:a> that records an outcome associated with a <text:a xlink:type="simple" xlink:href="https://wiki.didosolutions.com/dido/99_annexes/annex-b-terms-and-definitions/s/sequenced_test_object" text:style-name="Internet_20_link" text:visited-style-name="Visited_20_Internet_20_Link">Sequenced Test Object</text:a> or <text:a xlink:type="simple" xlink:href="https://wiki.didosolutions.com/dido/99_annexes/annex-b-terms-and-definitions/s/sequence_step" text:style-name="Internet_20_link" text:visited-style-name="Visited_20_Internet_20_Link">Sequence Step</text:a>.</text:p>
      <text:p text:style-name="Text_20_body">A Test Result can record an outcome produced during <text:a xlink:type="simple" xlink:href="https://wiki.didosolutions.com/dido/99_annexes/annex-b-terms-and-definitions/t/test_execution" text:style-name="Internet_20_link" text:visited-style-name="Visited_20_Internet_20_Link">Test Execution</text:a> or derived later through evaluation or arbitration.</text:p>
      <text:p text:style-name="Text_20_body">A Test Result can identify:</text:p>
      <text:p text:style-name="Text_20_body">Its identityIts nameIts descriptionIts result valueIts applicable <text:a xlink:type="simple" xlink:href="https://wiki.didosolutions.com/dido/99_annexes/annex-b-terms-and-definitions/v/verdict" text:style-name="Internet_20_link" text:visited-style-name="Visited_20_Internet_20_Link">Verdict</text:a>Its start timeIts completion timeIts completion statusIts related Sequenced Test ObjectIts related Sequence StepIts applicable <text:a xlink:type="simple" xlink:href="https://wiki.didosolutions.com/dido/99_annexes/annex-b-terms-and-definitions/t/test_run" text:style-name="Internet_20_link" text:visited-style-name="Visited_20_Internet_20_Link">Test Run</text:a>Its applicable <text:a xlink:type="simple" xlink:href="https://wiki.didosolutions.com/dido/99_annexes/annex-b-terms-and-definitions/t/test_item" text:style-name="Internet_20_link" text:visited-style-name="Visited_20_Internet_20_Link">Test Items</text:a>Its observed valuesIts applicable <text:a xlink:type="simple" xlink:href="https://wiki.didosolutions.com/dido/99_annexes/annex-b-terms-and-definitions/e/expected_result" text:style-name="Internet_20_link" text:visited-style-name="Visited_20_Internet_20_Link">Expected Results</text:a>Its evaluation criteriaIts error informationIts supporting <text:a xlink:type="simple" xlink:href="https://wiki.didosolutions.com/dido/99_annexes/annex-b-terms-and-definitions/e/evidence" text:style-name="Internet_20_link" text:visited-style-name="Visited_20_Internet_20_Link">Evidence</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st Result can represent an outcome for a:</text:p>
      <text:a xlink:type="simple" xlink:href="https://wiki.didosolutions.com/dido/99_annexes/annex-b-terms-and-definitions/t/test_set" text:style-name="Internet_20_link" text:visited-style-name="Visited_20_Internet_20_Link">Test Set</text:a>
      <text:a xlink:type="simple" xlink:href="https://wiki.didosolutions.com/dido/99_annexes/annex-b-terms-and-definitions/t/test_case" text:style-name="Internet_20_link" text:visited-style-name="Visited_20_Internet_20_Link">Test Case</text:a>
      <text:a xlink:type="simple" xlink:href="https://wiki.didosolutions.com/dido/99_annexes/annex-b-terms-and-definitions/t/test_step" text:style-name="Internet_20_link" text:visited-style-name="Visited_20_Internet_20_Link">Test Step</text:a>
      <text:a xlink:type="simple" xlink:href="https://wiki.didosolutions.com/dido/99_annexes/annex-b-terms-and-definitions/t/test_executable" text:style-name="Internet_20_link" text:visited-style-name="Visited_20_Internet_20_Link">Test Executable</text:a>
      <text:p text:style-name="Text_20_body">Sequence Step</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t/test_object" text:style-name="Internet_20_link" text:visited-style-name="Visited_20_Internet_20_Link">Test Object</text:a> that records an outcome associated with a <text:a xlink:type="simple" xlink:href="https://wiki.didosolutions.com/dido/99_annexes/annex-b-terms-and-definitions/s/sequenced_test_object" text:style-name="Internet_20_link" text:visited-style-name="Visited_20_Internet_20_Link">Sequenced Test Object</text:a> or <text:a xlink:type="simple" xlink:href="https://wiki.didosolutions.com/dido/99_annexes/annex-b-terms-and-definitions/s/sequence_step" text:style-name="Internet_20_link" text:visited-style-name="Visited_20_Internet_20_Link">Sequence Step</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 7.3.11, TestResult</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s/sequenced_test_object" text:style-name="Internet_20_link" text:visited-style-name="Visited_20_Internet_20_Link">Sequenced Test Object</text:a>
      <text:a xlink:type="simple" xlink:href="https://wiki.didosolutions.com/dido/99_annexes/annex-b-terms-and-definitions/s/sequence_step" text:style-name="Internet_20_link" text:visited-style-name="Visited_20_Internet_20_Link">Sequence Step</text:a>
      <text:a xlink:type="simple" xlink:href="https://wiki.didosolutions.com/dido/99_annexes/annex-b-terms-and-definitions/t/test_run" text:style-name="Internet_20_link" text:visited-style-name="Visited_20_Internet_20_Link">Test Run</text:a>
      <text:p text:style-name="Text_20_body">DIDO Reference Implementation Conceptual ModelDIDO-TE draft Requirements RegisterOMG TestIF defines TestResult as a TestObject that provides an outcome from executing a test and maintains a reference to the applicable SequencedTestObject and, when applicable, SequenceStep.</text:p>
      <text:p text:style-name="Text_20_body">OMG TestIF permits a tool or external arbiter to assign a result value or Verdict during or after execution. This definition preserves that capability.</text:p>
      <text:h text:style-name="Heading_20_2" text:outline-level="2"><text:bookmark-start text:name="__RefHeading___note_5"/><text:bookmark-start text:name="note"/>Note<text:bookmark-end text:name="__RefHeading___note_5"/><text:bookmark-end text:name="note"/></text:h>
      <text:p text:style-name="Text_20_body">Every Test Result is a <text:a xlink:type="simple" xlink:href="https://wiki.didosolutions.com/dido/99_annexes/annex-b-terms-and-definitions/t/test_object" text:style-name="Internet_20_link" text:visited-style-name="Visited_20_Internet_20_Link">Test Object</text:a>.</text:p>
      <text:p text:style-name="Text_20_body">A Test Result differs from a <text:a xlink:type="simple" xlink:href="https://wiki.didosolutions.com/dido/99_annexes/annex-b-terms-and-definitions/t/test_run" text:style-name="Internet_20_link" text:visited-style-name="Visited_20_Internet_20_Link">Test Run</text:a>:</text:p>
      <text:p text:style-name="Text_20_body">A Test Result records a particular outcomeA Test Run records the execution context and collects the applicable Test ResultsA Test Result differs from an <text:a xlink:type="simple" xlink:href="https://wiki.didosolutions.com/dido/99_annexes/annex-b-terms-and-definitions/e/expected_result" text:style-name="Internet_20_link" text:visited-style-name="Visited_20_Internet_20_Link">Expected Result</text:a>:</text:p>
      <text:p text:style-name="Text_20_body">An Expected Result specifies an anticipated value, state, event, or conditionA Test Result records an observed or derived outcomeA Test Result differs from a <text:a xlink:type="simple" xlink:href="https://wiki.didosolutions.com/dido/99_annexes/annex-b-terms-and-definitions/v/verdict" text:style-name="Internet_20_link" text:visited-style-name="Visited_20_Internet_20_Link">Verdict</text:a>:</text:p>
      <text:p text:style-name="Text_20_body">A Test Result records the outcome and its supporting informationA Verdict classifies the Test Result according to defined criteriaA Test Result can exist without a Verdict when:</text:p>
      <text:p text:style-name="Text_20_body">Test Execution remains incompleteThe required Evidence remains unavailableEvaluation has not occurredArbitration remains pendingThe applicable criteria do not require a VerdictA Test Result can receive a Verdict during Test Execution or through later evaluation or arbitration.</text:p>
      <text:p text:style-name="Text_20_body">A Test Result for a higher-level Sequenced Test Object can derive from multiple lower-level Test Results. The applicable arbitration rules determine how lower-level Test Results contribute to the higher-level Test Result.</text:p>
      <text:p text:style-name="Text_20_body">A failed lower-level Test Result does not necessarily cause every related higher-level Test Result to fail. The applicable evaluation or arbitration criteria determine that outcome.</text:p>
      <text:p text:style-name="Text_20_body">A Test Result does not by itself constitute a <text:a xlink:type="simple" xlink:href="https://wiki.didosolutions.com/dido/99_annexes/annex-b-terms-and-definitions/v/validation_decision" text:style-name="Internet_20_link" text:visited-style-name="Visited_20_Internet_20_Link">Validation Decision</text:a>. A Validation Decision uses applicable Test Results, Verdicts, Evidence, and decision criteria to determine whether the evaluated subject satisfies its defined purpose.</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step" text:style-name="Internet_20_link" text:visited-style-name="Visited_20_Internet_20_Link">Test Step</text:a> requires a <text:a xlink:type="simple" xlink:href="https://wiki.didosolutions.com/dido/99_annexes/annex-b-terms-and-definitions/n/node" text:style-name="Internet_20_link" text:visited-style-name="Visited_20_Internet_20_Link">Node</text:a> to accept a valid transaction and return its transaction identifier.</text:p>
      <text:p text:style-name="Text_20_body">The Test Result records:</text:p>
      <text:p text:style-name="Text_20_body">The related Test StepThe related Sequence StepThe submitted transactionThe observed responseThe returned transaction identifierThe start time and completion timeThe applicable Expected ResultThe comparison between the observed and expected outcomesThe assigned VerdictThe supporting <text:a xlink:type="simple" xlink:href="https://wiki.didosolutions.com/dido/99_annexes/annex-b-terms-and-definitions/e/evidence" text:style-name="Internet_20_link" text:visited-style-name="Visited_20_Internet_20_Link">Evidence</text:a>The applicable <text:a xlink:type="simple" xlink:href="https://wiki.didosolutions.com/dido/99_annexes/annex-b-terms-and-definitions/t/test_run" text:style-name="Internet_20_link" text:visited-style-name="Visited_20_Internet_20_Link">Test Run</text:a> contains the Test Result and preserves its relationship to the performed Test Step and Sequence Step.</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3:44</meta:creation-date>
    <dc:creator>Generated</dc:creator>
    <dc:date>2026-08-22T13::33:44</dc:date>
    <dc:language>en-US</dc:language>
    <meta:editing-cycles>1</meta:editing-cycles>
    <meta:editing-duration>PT0S</meta:editing-duration>
    <dc:title>dido:99_annexes:annex-b-terms-and-definitions:t:test_result</dc:title>
  </office:meta>
</office:document-meta>
</file>