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t:test_resource"/><text:bookmark-start text:name="__RefHeading___test_resource_1"/><text:bookmark-start text:name="test_resource"/>Test Resource<text:bookmark-end text:name="__RefHeading___test_resource_1"/><text:bookmark-end text:name="test_resourc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Test Resource supports the preparation, execution, evaluation, or reporting of testing.</text:p>
      <text:p text:style-name="Text_20_body">Test Resources include physical and digital assets such as:</text:p>
      <text:a xlink:type="simple" xlink:href="https://wiki.didosolutions.com/dido/99_annexes/annex-b-terms-and-definitions/t/test_definition" text:style-name="Internet_20_link" text:visited-style-name="Visited_20_Internet_20_Link">Test Definitions</text:a>
      <text:a xlink:type="simple" xlink:href="https://wiki.didosolutions.com/dido/99_annexes/annex-b-terms-and-definitions/t/test_input" text:style-name="Internet_20_link" text:visited-style-name="Visited_20_Internet_20_Link">Test Inputs</text:a>
      <text:p text:style-name="Text_20_body">Test datasetsTest scriptsTest proceduresExpected resultsEvaluation criteriaDecision rulesConfiguration descriptionsSoftware toolsSimulatorsEmulatorsInstrumentation<text:a xlink:type="simple" xlink:href="https://wiki.didosolutions.com/dido/99_annexes/annex-b-terms-and-definitions/m/machine_image" text:style-name="Internet_20_link" text:visited-style-name="Visited_20_Internet_20_Link">Machine Images</text:a>Container imagesDeployment artifactsTemplatesReference implementationsHardware used for testingA Test Resource differs from a <text:a xlink:type="simple" xlink:href="https://wiki.didosolutions.com/dido/99_annexes/annex-b-terms-and-definitions/c/candidate_solution" text:style-name="Internet_20_link" text:visited-style-name="Visited_20_Internet_20_Link">Candidate Solution</text:a>. The Candidate Solution constitutes the subject of evaluation. A Test Resource supports the activities that evaluate the Candidate Solution.</text:p>
      <text:p text:style-name="Text_20_body">A Test Resource also differs from a <text:a xlink:type="simple" xlink:href="https://wiki.didosolutions.com/dido/99_annexes/annex-b-terms-and-definitions/t/test_environment" text:style-name="Internet_20_link" text:visited-style-name="Visited_20_Internet_20_Link">Test Environment</text:a>. A Test Environment comprises the conditions, infrastructure, software, equipment, and supporting elements assembled for a <text:a xlink:type="simple" xlink:href="https://wiki.didosolutions.com/dido/99_annexes/annex-b-terms-and-definitions/t/test_execution" text:style-name="Internet_20_link" text:visited-style-name="Visited_20_Internet_20_Link">Test Execution</text:a>. A Test Resource represents an individual asset used within or in association with that environment.</text:p>
      <text:p text:style-name="Text_20_body">A Test Resource does not inherently qualify as reusable. <text:a xlink:type="simple" xlink:href="https://wiki.didosolutions.com/dido/99_annexes/annex-b-terms-and-definitions/d/dido-te" text:style-name="Internet_20_link" text:visited-style-name="Visited_20_Internet_20_Link">DIDO-TE</text:a> designates a Test Resource as reusable after identifying its purpose, supported uses, version, dependencies, applicable constraints, and conditions of us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physical or digital asset used to prepare, execute, evaluate, or report testing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 the testing and testware concepts defined by:</text:p>
      <text:a xlink:type="simple" xlink:href="https://www.iso.org/standard/81291.html" text:style-name="Internet_20_link" text:visited-style-name="Visited_20_Internet_20_Link">ISO/IEC/IEEE 29119-1:2022, Software and systems engineering — Software testing — Part 1: General concepts</text:a>
      <text:a xlink:type="simple" xlink:href="https://glossary.istqb.org/en_US/term/testware" text:style-name="Internet_20_link" text:visited-style-name="Visited_20_Internet_20_Link">ISTQB Glossary, “testware”</text:a>
      <text:a xlink:type="simple" xlink:href="https://glossary.istqb.org/en_US/term/test-environment" text:style-name="Internet_20_link" text:visited-style-name="Visited_20_Internet_20_Link">ISTQB Glossary, “test environment”</text:a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term <text:span text:style-name="Strong_20_Emphasis">Test Resource</text:span> has a broader scope than <text:span text:style-name="Strong_20_Emphasis">testware</text:span>. Testware consists of work products produced during the test process. Test Resources also include acquired assets, physical equipment, infrastructure components, tools, simulators, reference materials, and other assets that support testing.</text:p>
      <text:p text:style-name="Text_20_body">An asset produced during testing, including an <text:a xlink:type="simple" xlink:href="https://wiki.didosolutions.com/dido/99_annexes/annex-b-terms-and-definitions/o/observation" text:style-name="Internet_20_link" text:visited-style-name="Visited_20_Internet_20_Link">Observation</text:a>, <text:a xlink:type="simple" xlink:href="https://wiki.didosolutions.com/dido/99_annexes/annex-b-terms-and-definitions/t/test_outcome" text:style-name="Internet_20_link" text:visited-style-name="Visited_20_Internet_20_Link">Test Outcome</text:a>, <text:a xlink:type="simple" xlink:href="https://wiki.didosolutions.com/dido/99_annexes/annex-b-terms-and-definitions/t/test_result" text:style-name="Internet_20_link" text:visited-style-name="Visited_20_Internet_20_Link">Test Result</text:a>, or <text:a xlink:type="simple" xlink:href="https://wiki.didosolutions.com/dido/99_annexes/annex-b-terms-and-definitions/e/evidence" text:style-name="Internet_20_link" text:visited-style-name="Visited_20_Internet_20_Link">Evidence</text:a> item, becomes a Test Resource when DIDO-TE designates and manages that asset for use in subsequent testing.</text:p>
      <text:p text:style-name="Text_20_body">A Test Resource description identifies or references:</text:p>
      <text:p text:style-name="Text_20_body">A persistent identifierPurposeResource typeVersionSupported usesApplicable constraints<text:a xlink:type="simple" xlink:href="https://wiki.didosolutions.com/dido/99_annexes/annex-b-terms-and-definitions/d/dependency" text:style-name="Internet_20_link" text:visited-style-name="Visited_20_Internet_20_Link">Dependencies</text:a>Compatibility conditionsProvenanceIntegrity informationMaintenance status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DIDO-TE maintains a test script, a signed Transfer Bundle containing known integrity defects, and the associated expected results. These assets constitute Test Resources because they support the execution and evaluation of integrity-validation tests against Candidate Solutions.</text:p>
      <text:p text:style-name="Text_20_body">DIDO-TE designates the resources as reusable after recording their versions, dependencies, supported uses, applicable Test Environments, and integrity inform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31:04</meta:creation-date>
    <dc:creator>Generated</dc:creator>
    <dc:date>2026-08-23T22::31:04</dc:date>
    <dc:language>en-US</dc:language>
    <meta:editing-cycles>1</meta:editing-cycles>
    <meta:editing-duration>PT0S</meta:editing-duration>
    <dc:title>dido:99_annexes:annex-b-terms-and-definitions:t:test_resource</dc:title>
  </office:meta>
</office:document-meta>
</file>