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procedure"/><text:bookmark-start text:name="__RefHeading___test_procedure_1"/><text:bookmark-start text:name="test_procedure"/>Test Procedure<text:bookmark-end text:name="__RefHeading___test_procedure_1"/><text:bookmark-end text:name="test_procedur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est Procedure specifies the ordered activities that implement part or all of a <text:a xlink:type="simple" xlink:href="https://wiki.didosolutions.com/dido/99_annexes/annex-b-terms-and-definitions/t/test_definition" text:style-name="Internet_20_link" text:visited-style-name="Visited_20_Internet_20_Link">Test Definition</text:a> during a <text:a xlink:type="simple" xlink:href="https://wiki.didosolutions.com/dido/99_annexes/annex-b-terms-and-definitions/t/test_execution" text:style-name="Internet_20_link" text:visited-style-name="Visited_20_Internet_20_Link">Test Execution</text:a>.</text:p>
      <text:p text:style-name="Text_20_body">The Test Procedure translates the intent and conditions of the Test Definition into executable activities. These activities include preparing the <text:a xlink:type="simple" xlink:href="https://wiki.didosolutions.com/dido/99_annexes/annex-b-terms-and-definitions/t/test_environment" text:style-name="Internet_20_link" text:visited-style-name="Visited_20_Internet_20_Link">Test Environment</text:a>, establishing preconditions, supplying <text:a xlink:type="simple" xlink:href="https://wiki.didosolutions.com/dido/99_annexes/annex-b-terms-and-definitions/t/test_input" text:style-name="Internet_20_link" text:visited-style-name="Visited_20_Internet_20_Link">Test Inputs</text:a>, interacting with the <text:a xlink:type="simple" xlink:href="https://wiki.didosolutions.com/dido/99_annexes/annex-b-terms-and-definitions/c/candidate_solution" text:style-name="Internet_20_link" text:visited-style-name="Visited_20_Internet_20_Link">Candidate Solution</text:a>, collecting <text:a xlink:type="simple" xlink:href="https://wiki.didosolutions.com/dido/99_annexes/annex-b-terms-and-definitions/o/observation" text:style-name="Internet_20_link" text:visited-style-name="Visited_20_Internet_20_Link">Observations</text:a>, and restoring or terminating the Test Environment.</text:p>
      <text:p text:style-name="Text_20_body">A Test Procedure differs from a test script. A Test Procedure specifies the activities and their order independently of the mechanism used to perform them. A test script represents an executable implementation that automates some or all of those activiti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ordered set of activities that implements part or all of a test definition during a test execution</text:span></text:p>
      <text:h text:style-name="Heading_20_2" text:outline-level="2"><text:bookmark-start text:name="__RefHeading___source_4"/><text:bookmark-start text:name="source"/>Source<text:bookmark-end text:name="__RefHeading___source_4"/><text:bookmark-end text:name="source"/></text:h>
      <text:p text:style-name="Text_20_body">Adapted from the test-process and test-documentation concepts described by:</text:p>
      <text:a xlink:type="simple" xlink:href="https://www.iso.org/standard/79428.html" text:style-name="Internet_20_link" text:visited-style-name="Visited_20_Internet_20_Link">ISO/IEC/IEEE 29119-2:2021, Software and systems engineering — Software testing — Part 2: Test processes</text:a>
      <text:a xlink:type="simple" xlink:href="https://www.iso.org/standard/79429.html" text:style-name="Internet_20_link" text:visited-style-name="Visited_20_Internet_20_Link">ISO/IEC/IEEE 29119-3:2021, Software and systems engineering — Software testing — Part 3: Test documentation</text:a>
      <text:a xlink:type="simple" xlink:href="https://glossary.istqb.org/en_US/term/test-procedure" text:style-name="Internet_20_link" text:visited-style-name="Visited_20_Internet_20_Link">ISTQB Glossary, “test procedure”</text:a>
      <text:h text:style-name="Heading_20_2" text:outline-level="2"><text:bookmark-start text:name="__RefHeading___note_5"/><text:bookmark-start text:name="note"/>Note<text:bookmark-end text:name="__RefHeading___note_5"/><text:bookmark-end text:name="note"/></text:h>
      <text:p text:style-name="Text_20_body">A Test Procedure identifies or references:</text:p>
      <text:p text:style-name="Text_20_body">The applicable Test DefinitionPreconditionsRequired Test ResourcesRequired Test EnvironmentTest InputsOrdered test activitiesExpected ResultsObservation and Evidence collection activitiesCompletion conditionsCleanup or restoration activitiesApplicable exception-handling activitiesA Test Procedure supports manual execution, automated execution, or a combination of manual and automated execution.</text:p>
      <text:h text:style-name="Heading_20_2" text:outline-level="2"><text:bookmark-start text:name="__RefHeading___example_6"/><text:bookmark-start text:name="example"/>Example<text:bookmark-end text:name="__RefHeading___example_6"/><text:bookmark-end text:name="example"/></text:h>
      <text:p text:style-name="Text_20_body">A Test Procedure directs DIDO-TE to:</text:p>
      <text:p text:style-name="Text_20_body">Prepare the designated Test EnvironmentConfirm the Candidate Solution versionSupply a Transfer Bundle with a known integrity defectDirect the Candidate Solution to import the Transfer BundleRecord the response and associated log entriesConfirm whether deployment activities beganPreserve the resulting Observations and EvidenceRestore the Test Environment to its required stat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4:52</meta:creation-date>
    <dc:creator>Generated</dc:creator>
    <dc:date>2026-08-22T17::04:52</dc:date>
    <dc:language>en-US</dc:language>
    <meta:editing-cycles>1</meta:editing-cycles>
    <meta:editing-duration>PT0S</meta:editing-duration>
    <dc:title>dido:99_annexes:annex-b-terms-and-definitions:t:test_procedure</dc:title>
  </office:meta>
</office:document-meta>
</file>