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est_outcome"/><text:bookmark-start text:name="__RefHeading___test_outcome_1"/><text:bookmark-start text:name="test_outcome"/>Test Outcome<text:bookmark-end text:name="__RefHeading___test_outcome_1"/><text:bookmark-end text:name="test_outcom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est Outcome expresses the determination produced by evaluating applicable <text:a xlink:type="simple" xlink:href="https://wiki.didosolutions.com/dido/99_annexes/annex-b-terms-and-definitions/o/observation" text:style-name="Internet_20_link" text:visited-style-name="Visited_20_Internet_20_Link">Observations</text:a> against the expected results, acceptance criteria, or other decision rules established by a <text:a xlink:type="simple" xlink:href="https://wiki.didosolutions.com/dido/99_annexes/annex-b-terms-and-definitions/t/test_definition" text:style-name="Internet_20_link" text:visited-style-name="Visited_20_Internet_20_Link">Test Definition</text:a>.</text:p>
      <text:p text:style-name="Text_20_body">A Test Outcome commonly identifies a determination such as pass, fail, inconclusive, blocked, or error. The Test Definition establishes the permitted outcome values and the criteria governing their assignment.</text:p>
      <text:p text:style-name="Text_20_body">A Test Outcome differs from a <text:a xlink:type="simple" xlink:href="https://wiki.didosolutions.com/dido/99_annexes/annex-b-terms-and-definitions/t/test_result" text:style-name="Internet_20_link" text:visited-style-name="Visited_20_Internet_20_Link">Test Result</text:a>. The Test Outcome expresses the determination reached through evaluation. The Test Result records the outcome together with the supporting context, identifiers, relationships, and other information produced by the <text:a xlink:type="simple" xlink:href="https://wiki.didosolutions.com/dido/99_annexes/annex-b-terms-and-definitions/t/test_execution" text:style-name="Internet_20_link" text:visited-style-name="Visited_20_Internet_20_Link">Test Execution</text:a>.</text:p>
      <text:p text:style-name="Text_20_body">DIDO-TE preserves <text:a xlink:type="simple" xlink:href="https://wiki.didosolutions.com/dido/99_annexes/annex-b-terms-and-definitions/t/traceability" text:style-name="Internet_20_link" text:visited-style-name="Visited_20_Internet_20_Link">Traceability</text:a> from each Test Outcome to the Observations and criteria used to determine i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etermination produced by evaluating test observations against specified expected results, acceptance criteria, or decision rul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the test-result and expected-result concepts defined by:</text:p>
      <text:a xlink:type="simple" xlink:href="https://www.iso.org/standard/79428.html" text:style-name="Internet_20_link" text:visited-style-name="Visited_20_Internet_20_Link">ISO/IEC/IEEE 29119-2:2021, Software and systems engineering — Software testing — Part 2: Test processes</text:a>
      <text:a xlink:type="simple" xlink:href="https://glossary.istqb.org/en_US/term/test-result" text:style-name="Internet_20_link" text:visited-style-name="Visited_20_Internet_20_Link">ISTQB Glossary, “test result”</text:a>
      <text:a xlink:type="simple" xlink:href="https://glossary.istqb.org/en_US/term/expected-result" text:style-name="Internet_20_link" text:visited-style-name="Visited_20_Internet_20_Link">ISTQB Glossary, “expected result”</text:a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DIDO glossary uses <text:span text:style-name="Strong_20_Emphasis">Test Outcome</text:span> in a narrower sense than sources that treat <text:span text:style-name="Strong_20_Emphasis">test outcome</text:span>, <text:span text:style-name="Strong_20_Emphasis">test result</text:span>, and <text:span text:style-name="Strong_20_Emphasis">result</text:span> as synonyms.</text:p>
      <text:p text:style-name="Text_20_body">Within DIDO-TE:</text:p>
      <text:p text:style-name="Text_20_body">An Observation records what occurredA Test Outcome records the determination reachedA Test Result preserves the outcome and its supporting test contextA Test Outcome record identifies or references:</text:p>
      <text:p text:style-name="Text_20_body">The applicable Test ExecutionThe evaluated ObservationsThe expected result or acceptance criterionThe applied decision ruleThe resulting determinationAny reason for an inconclusive, blocked, or error outcome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est Definition requires a Candidate Solution to reject a Transfer Bundle whose integrity validation fails. DIDO-TE observes that the Candidate Solution rejected the bundle and recorded the applicable integrity error. Evaluation of these Observations against the expected result produces a <text:span text:style-name="Strong_20_Emphasis">pass</text:span> Test Outcom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1:43</meta:creation-date>
    <dc:creator>Generated</dc:creator>
    <dc:date>2026-08-22T17::51:43</dc:date>
    <dc:language>en-US</dc:language>
    <meta:editing-cycles>1</meta:editing-cycles>
    <meta:editing-duration>PT0S</meta:editing-duration>
    <dc:title>dido:99_annexes:annex-b-terms-and-definitions:t:test_outcome</dc:title>
  </office:meta>
</office:document-meta>
</file>