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t:test_item"/><text:bookmark-start text:name="__RefHeading___test_item_1"/><text:bookmark-start text:name="test_item"/>Test Item<text:bookmark-end text:name="__RefHeading___test_item_1"/><text:bookmark-end text:name="test_item"/></text:h>
      <text:p text:style-name="Text_20_body"><text:a xlink:type="simple" xlink:href="https://wiki.didosolutions.com/dido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A Test Item is a <text:a xlink:type="simple" xlink:href="https://wiki.didosolutions.com/dido/99_annexes/annex-b-terms-and-definitions/t/test_object" text:style-name="Internet_20_link" text:visited-style-name="Visited_20_Internet_20_Link">Test Object</text:a> that identifies an entity within the scope of a <text:a xlink:type="simple" xlink:href="https://wiki.didosolutions.com/dido/99_annexes/annex-b-terms-and-definitions/t/test" text:style-name="Internet_20_link" text:visited-style-name="Visited_20_Internet_20_Link">Test</text:a>.</text:p>
      <text:p text:style-name="Text_20_body">A Test Item can identify:</text:p>
      <text:p text:style-name="Text_20_body">The complete <text:a xlink:type="simple" xlink:href="https://wiki.didosolutions.com/dido/99_annexes/annex-b-terms-and-definitions/s/system_under_test" text:style-name="Internet_20_link" text:visited-style-name="Visited_20_Internet_20_Link">System Under Test</text:a>A component of the System Under TestA <text:a xlink:type="simple" xlink:href="https://wiki.didosolutions.com/dido/99_annexes/annex-b-terms-and-definitions/n/node" text:style-name="Internet_20_link" text:visited-style-name="Visited_20_Internet_20_Link">Node</text:a>A <text:a xlink:type="simple" xlink:href="https://wiki.didosolutions.com/dido/99_annexes/annex-b-terms-and-definitions/n/node_set" text:style-name="Internet_20_link" text:visited-style-name="Visited_20_Internet_20_Link">Node Set</text:a>A serviceAn interfaceA Communication EndpointA <text:a xlink:type="simple" xlink:href="https://wiki.didosolutions.com/dido/99_annexes/annex-b-terms-and-definitions/d/data_object" text:style-name="Internet_20_link" text:visited-style-name="Visited_20_Internet_20_Link">Data Object</text:a>An <text:a xlink:type="simple" xlink:href="https://wiki.didosolutions.com/dido/99_annexes/annex-b-terms-and-definitions/i/immutable_data_object" text:style-name="Internet_20_link" text:visited-style-name="Visited_20_Internet_20_Link">Immutable Data Object</text:a>A <text:a xlink:type="simple" xlink:href="https://wiki.didosolutions.com/dido/99_annexes/annex-b-terms-and-definitions/d/dido" text:style-name="Internet_20_link" text:visited-style-name="Visited_20_Internet_20_Link">Distributed Immutable Data Object (DIDO)</text:a>A configurationA communication pathA supporting test componentAn external systemAnother entity relevant to the TestA Test Item identifies what participates in or affects the Test. The applicable <text:a xlink:type="simple" xlink:href="https://wiki.didosolutions.com/dido/99_annexes/annex-b-terms-and-definitions/t/test_definition" text:style-name="Internet_20_link" text:visited-style-name="Visited_20_Internet_20_Link">Test Definition</text:a> determines whether the Test Item constitutes the subject being evaluated, a supporting participant, a test instrument, or another relevant entity.</text:p>
      <text:p text:style-name="Text_20_body">A Test Item can contain or reference other Test Items. This permits a Test Item to represent a composite entity such as a Distributed System, Node Set, application, subsystem, or multi-component service.</text:p>
      <text:p text:style-name="Text_20_body">A Test Item can identify:</text:p>
      <text:p text:style-name="Text_20_body">Its identityIts typeIts versionIts configurationIts role in the TestIts relationship to other Test ItemsIts relationship to the System Under TestIts applicable constraintsIts applicable <text:a xlink:type="simple" xlink:href="https://wiki.didosolutions.com/dido/99_annexes/annex-b-terms-and-definitions/g/governance_policy" text:style-name="Internet_20_link" text:visited-style-name="Visited_20_Internet_20_Link">Governance Policies</text:a>Its <text:a xlink:type="simple" xlink:href="https://wiki.didosolutions.com/dido/99_annexes/annex-b-terms-and-definitions/p/provenance" text:style-name="Internet_20_link" text:visited-style-name="Visited_20_Internet_20_Link">Provenance</text:a>Its <text:a xlink:type="simple" xlink:href="https://wiki.didosolutions.com/dido/99_annexes/annex-b-terms-and-definitions/t/traceability" text:style-name="Internet_20_link" text:visited-style-name="Visited_20_Internet_20_Link">Traceability</text:a>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<text:a xlink:type="simple" xlink:href="https://wiki.didosolutions.com/dido/99_annexes/annex-b-terms-and-definitions/t/test_object" text:style-name="Internet_20_link" text:visited-style-name="Visited_20_Internet_20_Link">Test Object</text:a> that identifies an entity within the scope of a <text:a xlink:type="simple" xlink:href="https://wiki.didosolutions.com/dido/99_annexes/annex-b-terms-and-definitions/t/test" text:style-name="Internet_20_link" text:visited-style-name="Visited_20_Internet_20_Link">Test</text:a>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Adapted from:</text:p>
      <text:a xlink:type="simple" xlink:href="https://www.omg.org/spec/TestIF/1.0/Beta3/PDF" text:style-name="Internet_20_link" text:visited-style-name="Visited_20_Internet_20_Link">OMG Test Information Interchange Format (TestIF), Version 1.0 Beta 3, Section 7.3.8, TestItem</text:a>
      <text:a xlink:type="simple" xlink:href="https://wiki.didosolutions.com/dido/99_annexes/annex-b-terms-and-definitions/t/test_object" text:style-name="Internet_20_link" text:visited-style-name="Visited_20_Internet_20_Link">Test Object</text:a>
      <text:a xlink:type="simple" xlink:href="https://wiki.didosolutions.com/dido/99_annexes/annex-b-terms-and-definitions/t/test_environment" text:style-name="Internet_20_link" text:visited-style-name="Visited_20_Internet_20_Link">Test Environment</text:a>
      <text:a xlink:type="simple" xlink:href="https://wiki.didosolutions.com/dido/99_annexes/annex-b-terms-and-definitions/d/dido-te" text:style-name="Internet_20_link" text:visited-style-name="Visited_20_Internet_20_Link">Distributed Immutable Data Object Test Environment (DIDO-TE)</text:a>
      <text:p text:style-name="Text_20_body">DIDO Reference Implementation Conceptual ModelDIDO-TE draft Requirements RegisterOMG TestIF defines TestItem as an entity within the scope of a test and permits Test Items to describe the System Under Test and related objects. This definition preserves that scope while distinguishing a Test Item from the Test Object types that define execution or record results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A Test Item is not necessarily the <text:a xlink:type="simple" xlink:href="https://wiki.didosolutions.com/dido/99_annexes/annex-b-terms-and-definitions/s/system_under_test" text:style-name="Internet_20_link" text:visited-style-name="Visited_20_Internet_20_Link">System Under Test</text:a>.</text:p>
      <text:p text:style-name="Text_20_body">The System Under Test is the Test Item, or collection of Test Items, whose behavior, properties, state, or outcomes the Test evaluates.</text:p>
      <text:p text:style-name="Text_20_body">Supporting Test Items can include:</text:p>
      <text:p text:style-name="Text_20_body">Test driversTest harnessesSimulatorsEmulatorsMonitoring componentsExternal servicesData sourcesTime sourcesCommunication componentsEvidence-collection componentsA Test Item differs from a <text:a xlink:type="simple" xlink:href="https://wiki.didosolutions.com/dido/99_annexes/annex-b-terms-and-definitions/t/test_case" text:style-name="Internet_20_link" text:visited-style-name="Visited_20_Internet_20_Link">Test Case</text:a>:</text:p>
      <text:p text:style-name="Text_20_body">A Test Item identifies an entity within the scope of a TestA Test Case identifies the actions, conditions, and Expected Results used to verify somethingA Test Item differs from a <text:a xlink:type="simple" xlink:href="https://wiki.didosolutions.com/dido/99_annexes/annex-b-terms-and-definitions/t/test_step" text:style-name="Internet_20_link" text:visited-style-name="Visited_20_Internet_20_Link">Test Step</text:a>:</text:p>
      <text:p text:style-name="Text_20_body">A Test Item identifies an entityA Test Step identifies an action or validation performed during a Test SequenceA Test Item differs from a <text:a xlink:type="simple" xlink:href="https://wiki.didosolutions.com/dido/99_annexes/annex-b-terms-and-definitions/t/test_result" text:style-name="Internet_20_link" text:visited-style-name="Visited_20_Internet_20_Link">Test Result</text:a>:</text:p>
      <text:p text:style-name="Text_20_body">A Test Item identifies an entity participating in or relevant to a TestA Test Result records an outcome produced during <text:a xlink:type="simple" xlink:href="https://wiki.didosolutions.com/dido/99_annexes/annex-b-terms-and-definitions/t/test_execution" text:style-name="Internet_20_link" text:visited-style-name="Visited_20_Internet_20_Link">Test Execution</text:a>The same entity can participate as a Test Item in multiple Tests. Each Test Definition identifies the role and applicable configuration of the Test Item for that Test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 DIDO-TE Test evaluates a changed DIDO Node within a five-Node Distributed System.</text:p>
      <text:p text:style-name="Text_20_body">The Test Items include:</text:p>
      <text:p text:style-name="Text_20_body">The changed <text:a xlink:type="simple" xlink:href="https://wiki.didosolutions.com/dido/99_annexes/annex-b-terms-and-definitions/n/node" text:style-name="Internet_20_link" text:visited-style-name="Visited_20_Internet_20_Link">Node</text:a> as part of the System Under TestFour validated reference Nodes as other parts of the System Under TestThe <text:a xlink:type="simple" xlink:href="https://wiki.didosolutions.com/dido/99_annexes/annex-b-terms-and-definitions/d/dido" text:style-name="Internet_20_link" text:visited-style-name="Visited_20_Internet_20_Link">DIDO</text:a> whose state transitions the Test evaluatesA transaction generator as a supporting Test ItemA network-condition controller as a supporting Test ItemAn Evidence collector as a supporting Test ItemThe Test Definition identifies each Test Item and its role. The Test Items do not define the execution order or the Expected Results; the Test Case, Test Sequence, and related Test Objects define those aspects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7::14:15</meta:creation-date>
    <dc:creator>Generated</dc:creator>
    <dc:date>2026-08-24T07::14:15</dc:date>
    <dc:language>en-US</dc:language>
    <meta:editing-cycles>1</meta:editing-cycles>
    <meta:editing-duration>PT0S</meta:editing-duration>
    <dc:title>dido:99_annexes:annex-b-terms-and-definitions:t:test_item</dc:title>
  </office:meta>
</office:document-meta>
</file>