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est_input"/><text:bookmark-start text:name="__RefHeading___test_input_1"/><text:bookmark-start text:name="test_input"/>Test Input<text:bookmark-end text:name="__RefHeading___test_input_1"/><text:bookmark-end text:name="test_inpu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est Input supplies data, a value, a signal, a command, an event, or another stimulus to a <text:a xlink:type="simple" xlink:href="https://wiki.didosolutions.com/dido/99_annexes/annex-b-terms-and-definitions/c/candidate_solution" text:style-name="Internet_20_link" text:visited-style-name="Visited_20_Internet_20_Link">Candidate Solution</text:a> during a <text:a xlink:type="simple" xlink:href="https://wiki.didosolutions.com/dido/99_annexes/annex-b-terms-and-definitions/t/test_execution" text:style-name="Internet_20_link" text:visited-style-name="Visited_20_Internet_20_Link">Test Execution</text:a>.</text:p>
      <text:p text:style-name="Text_20_body">The applicable <text:a xlink:type="simple" xlink:href="https://wiki.didosolutions.com/dido/99_annexes/annex-b-terms-and-definitions/t/test_definition" text:style-name="Internet_20_link" text:visited-style-name="Visited_20_Internet_20_Link">Test Definition</text:a> identifies each Test Input and establishes its value, form, source, sequence, timing, or delivery condition.</text:p>
      <text:p text:style-name="Text_20_body">A Test Input differs from a configuration. A configuration establishes the arrangement or settings under which the Candidate Solution operates. A Test Input supplies content or a stimulus to the Candidate Solution as part of the test.</text:p>
      <text:p text:style-name="Text_20_body">DIDO-TE records the Test Inputs used during each Test Execution to preserve <text:a xlink:type="simple" xlink:href="https://wiki.didosolutions.com/dido/99_annexes/annex-b-terms-and-definitions/t/traceability" text:style-name="Internet_20_link" text:visited-style-name="Visited_20_Internet_20_Link">Traceability</text:a> between the Test Definition, Test Execution, <text:a xlink:type="simple" xlink:href="https://wiki.didosolutions.com/dido/99_annexes/annex-b-terms-and-definitions/o/observation" text:style-name="Internet_20_link" text:visited-style-name="Visited_20_Internet_20_Link">Observations</text:a>, and <text:a xlink:type="simple" xlink:href="https://wiki.didosolutions.com/dido/99_annexes/annex-b-terms-and-definitions/t/test_outcome" text:style-name="Internet_20_link" text:visited-style-name="Visited_20_Internet_20_Link">Test Outcom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ata, value, signal, command, event, or other stimulus supplied to a test item during test execu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testing concepts defined by:</text:p>
      <text:a xlink:type="simple" xlink:href="https://www.iso.org/standard/79428.html" text:style-name="Internet_20_link" text:visited-style-name="Visited_20_Internet_20_Link">ISO/IEC/IEEE 29119-2:2021, Software and systems engineering — Software testing — Part 2: Test processes</text:a>
      <text:a xlink:type="simple" xlink:href="https://glossary.istqb.org/en/term/test-input" text:style-name="Internet_20_link" text:visited-style-name="Visited_20_Internet_20_Link">ISTQB Glossary, “test input”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est Input identifies what the test applies to the Candidate Solution. It does not represent the Candidate Solution’s response.</text:p>
      <text:p text:style-name="Text_20_body">A Test Input record includes the information needed to reproduce or interpret the input, such as:</text:p>
      <text:p text:style-name="Text_20_body">Input identifierValue or contentFormatSourceSequenceTime of applicationDelivery mechanismApplicable Test Execution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DO-TE Test Definition instructs the Candidate Solution to process a digitally signed Transfer Bundle. The Transfer Bundle and the command that initiates its processing constitute Test Inputs. The resulting log entries, state changes, and returned status constitute Observ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43</meta:creation-date>
    <dc:creator>Generated</dc:creator>
    <dc:date>2026-08-24T02::59:43</dc:date>
    <dc:language>en-US</dc:language>
    <meta:editing-cycles>1</meta:editing-cycles>
    <meta:editing-duration>PT0S</meta:editing-duration>
    <dc:title>dido:99_annexes:annex-b-terms-and-definitions:t:test_input</dc:title>
  </office:meta>
</office:document-meta>
</file>