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est_execution_exception"/><text:bookmark-start text:name="__RefHeading___test_execution_exception_1"/><text:bookmark-start text:name="test_execution_exception"/>Test Execution Exception<text:bookmark-end text:name="__RefHeading___test_execution_exception_1"/><text:bookmark-end text:name="test_execution_excep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est Execution Exception identifies an event or condition that disrupts, prevents, or requires deviation from the defined progression of <text:a xlink:type="simple" xlink:href="https://wiki.didosolutions.com/dido/99_annexes/annex-b-terms-and-definitions/t/test_execution" text:style-name="Internet_20_link" text:visited-style-name="Visited_20_Internet_20_Link">Test Execution</text:a>.</text:p>
      <text:p text:style-name="Text_20_body">A Test Execution Exception can arise from:</text:p>
      <text:p text:style-name="Text_20_body">An invalid <text:a xlink:type="simple" xlink:href="https://wiki.didosolutions.com/dido/99_annexes/annex-b-terms-and-definitions/t/test_argument_value" text:style-name="Internet_20_link" text:visited-style-name="Visited_20_Internet_20_Link">Test Argument Value</text:a>An unsatisfied <text:a xlink:type="simple" xlink:href="https://wiki.didosolutions.com/dido/99_annexes/annex-b-terms-and-definitions/s/starting_condition" text:style-name="Internet_20_link" text:visited-style-name="Visited_20_Internet_20_Link">Starting Condition</text:a>An unsatisfied <text:a xlink:type="simple" xlink:href="https://wiki.didosolutions.com/dido/99_annexes/annex-b-terms-and-definitions/t/timing_condition" text:style-name="Internet_20_link" text:visited-style-name="Visited_20_Internet_20_Link">Timing Condition</text:a>Expiration of a <text:a xlink:type="simple" xlink:href="https://wiki.didosolutions.com/dido/99_annexes/annex-b-terms-and-definitions/t/timeout" text:style-name="Internet_20_link" text:visited-style-name="Visited_20_Internet_20_Link">Timeout</text:a>An unavailable <text:a xlink:type="simple" xlink:href="https://wiki.didosolutions.com/dido/99_annexes/annex-b-terms-and-definitions/t/test_item" text:style-name="Internet_20_link" text:visited-style-name="Visited_20_Internet_20_Link">Test Item</text:a>An unavailable <text:a xlink:type="simple" xlink:href="https://wiki.didosolutions.com/dido/99_annexes/annex-b-terms-and-definitions/n/node" text:style-name="Internet_20_link" text:visited-style-name="Visited_20_Internet_20_Link">Node</text:a>An unavailable <text:a xlink:type="simple" xlink:href="https://wiki.didosolutions.com/dido/99_annexes/annex-b-terms-and-definitions/o/operational_resource" text:style-name="Internet_20_link" text:visited-style-name="Visited_20_Internet_20_Link">Operational Resource</text:a>An unavailable <text:a xlink:type="simple" xlink:href="https://wiki.didosolutions.com/dido/99_annexes/annex-b-terms-and-definitions/e/execution_facility" text:style-name="Internet_20_link" text:visited-style-name="Visited_20_Internet_20_Link">Execution Facility</text:a>An unavailable <text:a xlink:type="simple" xlink:href="https://wiki.didosolutions.com/dido/99_annexes/annex-b-terms-and-definitions/e/executable_artifact" text:style-name="Internet_20_link" text:visited-style-name="Visited_20_Internet_20_Link">Executable Artifact</text:a>An unsatisfied <text:a xlink:type="simple" xlink:href="https://wiki.didosolutions.com/dido/99_annexes/annex-b-terms-and-definitions/d/dependency" text:style-name="Internet_20_link" text:visited-style-name="Visited_20_Internet_20_Link">Dependency</text:a>An invalid <text:a xlink:type="simple" xlink:href="https://wiki.didosolutions.com/dido/99_annexes/annex-b-terms-and-definitions/c/configuration" text:style-name="Internet_20_link" text:visited-style-name="Visited_20_Internet_20_Link">Configuration</text:a>A communication failureA resource failureA security eventA policy violationAn invalid state transitionAn unexpected <text:a xlink:type="simple" xlink:href="https://wiki.didosolutions.com/dido/99_annexes/annex-b-terms-and-definitions/t/test_result" text:style-name="Internet_20_link" text:visited-style-name="Visited_20_Internet_20_Link">Test Result</text:a>An unauthorized operationAn external eventAnother defined exceptional conditionA Test Execution Exception can identify:</text:p>
      <text:p text:style-name="Text_20_body">Its identityIts nameIts descriptionIts exception typeIts severityIts detection timeIts detection sourceIts originating event or conditionThe affected <text:a xlink:type="simple" xlink:href="https://wiki.didosolutions.com/dido/99_annexes/annex-b-terms-and-definitions/t/test_run" text:style-name="Internet_20_link" text:visited-style-name="Visited_20_Internet_20_Link">Test Run</text:a>The affected <text:a xlink:type="simple" xlink:href="https://wiki.didosolutions.com/dido/99_annexes/annex-b-terms-and-definitions/t/test_sequence" text:style-name="Internet_20_link" text:visited-style-name="Visited_20_Internet_20_Link">Test Sequence</text:a>The affected <text:a xlink:type="simple" xlink:href="https://wiki.didosolutions.com/dido/99_annexes/annex-b-terms-and-definitions/s/sequence_step" text:style-name="Internet_20_link" text:visited-style-name="Visited_20_Internet_20_Link">Sequence Step</text:a>The affected <text:a xlink:type="simple" xlink:href="https://wiki.didosolutions.com/dido/99_annexes/annex-b-terms-and-definitions/t/test_step" text:style-name="Internet_20_link" text:visited-style-name="Visited_20_Internet_20_Link">Test Step</text:a>The affected <text:a xlink:type="simple" xlink:href="https://wiki.didosolutions.com/dido/99_annexes/annex-b-terms-and-definitions/t/test_executable" text:style-name="Internet_20_link" text:visited-style-name="Visited_20_Internet_20_Link">Test Executable</text:a>The affected Operational ResourcesThe applicable <text:a xlink:type="simple" xlink:href="https://wiki.didosolutions.com/dido/99_annexes/annex-b-terms-and-definitions/t/test_run_state" text:style-name="Internet_20_link" text:visited-style-name="Visited_20_Internet_20_Link">Test Run State</text:a>The applicable <text:a xlink:type="simple" xlink:href="https://wiki.didosolutions.com/dido/99_annexes/annex-b-terms-and-definitions/e/exception_handling" text:style-name="Internet_20_link" text:visited-style-name="Visited_20_Internet_20_Link">Exception Handling</text:a>The applicable <text:a xlink:type="simple" xlink:href="https://wiki.didosolutions.com/dido/99_annexes/annex-b-terms-and-definitions/g/governance_policy" text:style-name="Internet_20_link" text:visited-style-name="Visited_20_Internet_20_Link">Governance Policies</text:a>Its dispositionIts resulting Test Run StateIts applicable <text:a xlink:type="simple" xlink:href="https://wiki.didosolutions.com/dido/99_annexes/annex-b-terms-and-definitions/t/test_run_termination_reason" text:style-name="Internet_20_link" text:visited-style-name="Visited_20_Internet_20_Link">Test Run Termination Reason</text:a>Its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st Execution Exception can cause DIDO-TE to:</text:p>
      <text:p text:style-name="Text_20_body">Continue Test ExecutionRetry an operationRepeat a Sequence StepSkip a permitted Sequence StepSelect an alternative <text:a xlink:type="simple" xlink:href="https://wiki.didosolutions.com/dido/99_annexes/annex-b-terms-and-definitions/e/execution_path" text:style-name="Internet_20_link" text:visited-style-name="Visited_20_Internet_20_Link">Execution Path</text:a>Restore a defined statePerform a compensating operationPause the Test RunResume the Test RunCancel the Test RunTerminate the Test RunRequest an authorized <text:a xlink:type="simple" xlink:href="https://wiki.didosolutions.com/dido/99_annexes/annex-b-terms-and-definitions/a/actor" text:style-name="Internet_20_link" text:visited-style-name="Visited_20_Internet_20_Link">Actor</text:a> decisionRecord the exception without changing the Test Run StateThe applicable Exception Handling determines the response to a detected Test Execution Excep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event or condition that disrupts, prevents, or requires deviation from the defined progression of <text:a xlink:type="simple" xlink:href="https://wiki.didosolutions.com/dido/99_annexes/annex-b-terms-and-definitions/t/test_execution" text:style-name="Internet_20_link" text:visited-style-name="Visited_20_Internet_20_Link">Test Execution</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PDF" text:style-name="Internet_20_link" text:visited-style-name="Visited_20_Internet_20_Link">OMG Test Information Interchange Format (TestIF), Version 1.0</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t/test_run_state" text:style-name="Internet_20_link" text:visited-style-name="Visited_20_Internet_20_Link">Test Run State</text:a>
      <text:a xlink:type="simple" xlink:href="https://wiki.didosolutions.com/dido/99_annexes/annex-b-terms-and-definitions/t/test_run_termination_reason" text:style-name="Internet_20_link" text:visited-style-name="Visited_20_Internet_20_Link">Test Run Termination Reason</text:a>
      <text:a xlink:type="simple" xlink:href="https://wiki.didosolutions.com/dido/99_annexes/annex-b-terms-and-definitions/e/exception_handling" text:style-name="Internet_20_link" text:visited-style-name="Visited_20_Internet_20_Link">Exception Handling</text:a>
      <text:p text:style-name="Text_20_body">DIDO Reference Implementation Conceptual ModelDIDO-TE draft Requirements RegisterOMG TestIF defines information used to describe and exchange testing activities and execution results.</text:p>
      <text:p text:style-name="Text_20_body">OMG TestIF does not define Test Execution Exception as a separate TestIF model element. This definition introduces the term to identify exceptional events and conditions affecting DIDO-TE Test Execution and to associate those events and conditions with their handling, resulting Test Run States, Test Results, Evidence, Provenance, and Traceability.</text:p>
      <text:h text:style-name="Heading_20_2" text:outline-level="2"><text:bookmark-start text:name="__RefHeading___note_5"/><text:bookmark-start text:name="note"/>Note<text:bookmark-end text:name="__RefHeading___note_5"/><text:bookmark-end text:name="note"/></text:h>
      <text:p text:style-name="Text_20_body">A Test Execution Exception is specific to Test Execution. It does not mean:</text:p>
      <text:p text:style-name="Text_20_body">An approved exception to a Governance PolicyA waiver from a RequirementA legal or regulatory exceptionA programming-language exception unless the programming-language exception affects Test ExecutionAny unusual event unrelated to Test ExecutionA Test Execution Exception differs from an error:</text:p>
      <text:p text:style-name="Text_20_body">An error identifies an incorrect state, value, action, or resultA Test Execution Exception identifies an event or condition requiring a Test Execution responseAn error can cause a Test Execution Exception. An error that does not affect Test Execution does not necessarily constitute a Test Execution Exception.</text:p>
      <text:p text:style-name="Text_20_body">A Test Execution Exception differs from a failure:</text:p>
      <text:p text:style-name="Text_20_body">A failure identifies an inability to perform a required function or satisfy a required conditionA Test Execution Exception identifies the effect of an event or condition on Test Execution progressionA failure can cause a Test Execution Exception. A Test Execution Exception does not necessarily indicate a failure.</text:p>
      <text:p text:style-name="Text_20_body">A Test Execution Exception differs from a <text:a xlink:type="simple" xlink:href="https://wiki.didosolutions.com/dido/99_annexes/annex-b-terms-and-definitions/t/test_run_termination_reason" text:style-name="Internet_20_link" text:visited-style-name="Visited_20_Internet_20_Link">Test Run Termination Reason</text:a>:</text:p>
      <text:p text:style-name="Text_20_body">A Test Execution Exception identifies the event or condition affecting Test ExecutionA Test Run Termination Reason classifies why the Test Run entered the Terminated Test Run StateA handled Test Execution Exception does not necessarily terminate the Test Run.</text:p>
      <text:p text:style-name="Text_20_body">An unhandled or unrecoverable Test Execution Exception can cause a Test Run to enter the Terminated <text:a xlink:type="simple" xlink:href="https://wiki.didosolutions.com/dido/99_annexes/annex-b-terms-and-definitions/t/test_run_state" text:style-name="Internet_20_link" text:visited-style-name="Visited_20_Internet_20_Link">Test Run State</text:a>.</text:p>
      <text:p text:style-name="Text_20_body">A single Test Execution Exception can result in:</text:p>
      <text:p text:style-name="Text_20_body">No Test Run State transitionOne Test Run State transitionMultiple Test Run State transitionsOne or more additional Test ResultsOne or more additional Evidence recordsMultiple Test Execution Exceptions can contribute to one Test Run termination.</text:p>
      <text:p text:style-name="Text_20_body">The applicable <text:a xlink:type="simple" xlink:href="https://wiki.didosolutions.com/dido/99_annexes/annex-b-terms-and-definitions/a/acceptance_criteria" text:style-name="Internet_20_link" text:visited-style-name="Visited_20_Internet_20_Link">Acceptance Criteria</text:a> or Governance Policies should determine:</text:p>
      <text:p text:style-name="Text_20_body">Which events and conditions constitute Test Execution ExceptionsHow DIDO-TE classifies each Test Execution ExceptionWhich Exception Handling appliesWhether Test Execution can continueWhether human intervention is permitted or requiredWhich Test Run State transition occursWhich Test Run Termination Reason appliesWhich Evidence DIDO-TE preserves</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step" text:style-name="Internet_20_link" text:visited-style-name="Visited_20_Internet_20_Link">Test Step</text:a> requires a Node to return a response within 30 seconds.</text:p>
      <text:p text:style-name="Text_20_body">The Node does not return the response before the applicable <text:a xlink:type="simple" xlink:href="https://wiki.didosolutions.com/dido/99_annexes/annex-b-terms-and-definitions/t/timeout" text:style-name="Internet_20_link" text:visited-style-name="Visited_20_Internet_20_Link">Timeout</text:a> expires.</text:p>
      <text:p text:style-name="Text_20_body">DIDO-TE detects a Test Execution Exception identifying:</text:p>
      <text:p text:style-name="Text_20_body">The expired TimeoutThe affected Test RunThe affected Sequence StepThe affected Test StepThe affected NodeThe time of detectionThe applicable Exception HandlingThe applicable Exception Handling permits one retry. If the retry succeeds, DIDO-TE continues Test Execution and records the Test Execution Exception and its disposition.</text:p>
      <text:p text:style-name="Text_20_body">If the retry does not succeed, DIDO-TE:</text:p>
      <text:p text:style-name="Text_20_body">Changes the Test Run State from <text:span text:style-name="Strong_20_Emphasis">Running</text:span> to <text:span text:style-name="Strong_20_Emphasis">Terminated</text:span>Assigns <text:span text:style-name="Strong_20_Emphasis">Timed Out</text:span> as the Test Run Termination ReasonIdentifies the Test Run as an <text:a xlink:type="simple" xlink:href="https://wiki.didosolutions.com/dido/99_annexes/annex-b-terms-and-definitions/i/incomplete_test_run" text:style-name="Internet_20_link" text:visited-style-name="Visited_20_Internet_20_Link">Incomplete Test Run</text:a>Preserves the applicable EvidenceMaintains Provenance and Trace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0:26</meta:creation-date>
    <dc:creator>Generated</dc:creator>
    <dc:date>2026-08-22T15::10:26</dc:date>
    <dc:language>en-US</dc:language>
    <meta:editing-cycles>1</meta:editing-cycles>
    <meta:editing-duration>PT0S</meta:editing-duration>
    <dc:title>dido:99_annexes:annex-b-terms-and-definitions:t:test_execution_exception</dc:title>
  </office:meta>
</office:document-meta>
</file>