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environment"/><text:bookmark-start text:name="__RefHeading___test_environment_1"/><text:bookmark-start text:name="test_environment"/>Test Environment<text:bookmark-end text:name="__RefHeading___test_environment_1"/><text:bookmark-end text:name="test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Environment identifies the configured Test Items, resources, conditions, and controls within which a test is executed.</text:p>
      <text:p text:style-name="Text_20_body">A Test Environment establishes the execution context required by a Test Definition. The Test Environment can identify:</text:p>
      <text:p text:style-name="Text_20_body">The System Under TestSupporting Test ItemsNodesNode SetsDeployment TargetsComputing resourcesStorage resourcesNetwork topologyCommunication pathsSoftwareConfiguration settingsTest dataCredentials and authorization referencesSecurity controlsOperational conditionsState conditionsTime conditionsObservation pointsMeasurement facilitiesEvidence-collection facilitiesApplicable Governance PoliciesA Test Environment can reference reusable environment definitions, Node Profiles, Deployment Target records, Test Items, and other controlled artifacts.</text:p>
      <text:p text:style-name="Text_20_body">A Test Environment can exist within a:</text:p>
      <text:a xlink:type="simple" xlink:href="https://wiki.didosolutions.com/dido/99_annexes/annex-b-terms-and-definitions/c/connected_environment" text:style-name="Internet_20_link" text:visited-style-name="Visited_20_Internet_20_Link">Connected Environment</text:a>
      <text:a xlink:type="simple" xlink:href="https://wiki.didosolutions.com/dido/99_annexes/annex-b-terms-and-definitions/d/disconnected_environment" text:style-name="Internet_20_link" text:visited-style-name="Visited_20_Internet_20_Link">Disconnected Environment</text:a>
      <text:a xlink:type="simple" xlink:href="https://wiki.didosolutions.com/dido/99_annexes/annex-b-terms-and-definitions/a/air-gapped_environment" text:style-name="Internet_20_link" text:visited-style-name="Visited_20_Internet_20_Link">Air-Gapped Environment</text:a>
      <text:p text:style-name="Text_20_body">The Test Environment definition identifies the required configuration. A realized Test Environment identifies the resources and conditions actually used for a Test Run.</text:p>
      <text:p text:style-name="Text_20_body">The distinction permits an evaluator to compare the required Test Environment with the realized Test Environment and determine whether the Test Run occurred under the required condi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figured combination of Test Items, resources, conditions, and controls within which a test is executed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a xlink:type="simple" xlink:href="https://www.omg.org/spec/TestIF/1.0/Beta3/PDF" text:style-name="Internet_20_link" text:visited-style-name="Visited_20_Internet_20_Link">OMG Test Information Interchange Format (TestIF), Version 1.0 Beta 3, Section 7.3.6, TestEnvironment</text:a>
      <text:a xlink:type="simple" xlink:href="https://www.omgwiki.org/dido/doku.php?id=dido:public:te" text:style-name="Internet_20_link" text:visited-style-name="Visited_20_Internet_20_Link">DIDO Test Environment System Description, Version 0.2</text:a>
      <text:a xlink:type="simple" xlink:href="https://wiki.didosolutions.com/dido/99_annexes/annex-b-terms-and-definitions/d/dido-te" text:style-name="Internet_20_link" text:visited-style-name="Visited_20_Internet_20_Link">Distributed Immutable Data Object Test Environment (DIDO-TE)</text:a>
      <text:p text:style-name="Text_20_body">DIDO-TE draft Requirements RegisterUnited States Patent Application Publication US 2022/0237111 A1, Distributed Immutable Data Object TestingUnited States Patent US 12,086,057 B2, Distributed Immutable Data Object TestingOMG TestIF describes a Test Environment as a Test Object that identifies the system configuration necessary to execute a test. The DIDO-TE definition extends the configuration concept to identify the Test Items, resources, conditions, and controls required for reproducible testing and valida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est Environment is not the same as <text:a xlink:type="simple" xlink:href="https://wiki.didosolutions.com/dido/99_annexes/annex-b-terms-and-definitions/d/dido-te" text:style-name="Internet_20_link" text:visited-style-name="Visited_20_Internet_20_Link">DIDO-TE</text:a>.</text:p>
      <text:p text:style-name="Text_20_body">DIDO-TE identifies the governed testing system. A Test Environment identifies a configured execution context managed or used by that system.</text:p>
      <text:p text:style-name="Text_20_body">One DIDO-TE implementation can manage multiple Test Environments.</text:p>
      <text:p text:style-name="Text_20_body">A Test Environment does not necessarily contain only virtual resources. A Test Environment can include:</text:p>
      <text:p text:style-name="Text_20_body">Physical NodesVirtual NodesContainersSimulated NodesEmulated NodesExternal systemsCloud resourcesOn-premises resourcesTest instrumentsHuman-operated Test ItemsA Test Environment differs from a Deployment Target:</text:p>
      <text:p text:style-name="Text_20_body">A <text:a xlink:type="simple" xlink:href="https://wiki.didosolutions.com/dido/99_annexes/annex-b-terms-and-definitions/d/deployment_target" text:style-name="Internet_20_link" text:visited-style-name="Visited_20_Internet_20_Link">Deployment Target</text:a> identifies a specific configured destination to which a Deployment can deliver an Infrastructure EnvironmentA Test Environment identifies the complete configured context within which a test is executedA Test Environment can use one or more Deployment Targets.</text:p>
      <text:p text:style-name="Text_20_body">A Test Environment definition does not demonstrate that the required configuration existed during a Test Run. Test Evidence must identify the realized configuration and applicable execution condi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est Environment for evaluating a DIDO node implementation identifies:</text:p>
      <text:p text:style-name="Text_20_body">Four validated reference NodesOne changed NodeThe applicable Node ProfilesThe selected Deployment TargetsThe virtual network topologyThe permitted communication pathsThe initial DIDO stateThe required clock conditionsThe Test DataThe observation pointsThe Evidence-collection facilitiesThe applicable Governance PoliciesThe security and authorization controlsDIDO-TE realizes the Test Environment before initiating the Test Run. The Test Evidence records the resources, configurations, versions, and conditions actually present during execu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4:04</meta:creation-date>
    <dc:creator>Generated</dc:creator>
    <dc:date>2026-08-22T17::04:04</dc:date>
    <dc:language>en-US</dc:language>
    <meta:editing-cycles>1</meta:editing-cycles>
    <meta:editing-duration>PT0S</meta:editing-duration>
    <dc:title>dido:99_annexes:annex-b-terms-and-definitions:t:test_environment</dc:title>
  </office:meta>
</office:document-meta>
</file>