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case"/><text:bookmark-start text:name="__RefHeading___test_case_1"/><text:bookmark-start text:name="test_case"/>Test Case<text:bookmark-end text:name="__RefHeading___test_case_1"/><text:bookmark-end text:name="test_cas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Case specifies the <text:a xlink:type="simple" xlink:href="https://wiki.didosolutions.com/dido/99_annexes/annex-b-terms-and-definitions/t/test_step" text:style-name="Internet_20_link" text:visited-style-name="Visited_20_Internet_20_Link">Test Steps</text:a> and <text:a xlink:type="simple" xlink:href="https://wiki.didosolutions.com/dido/99_annexes/annex-b-terms-and-definitions/e/expected_result" text:style-name="Internet_20_link" text:visited-style-name="Visited_20_Internet_20_Link">Expected Results</text:a> used to verify a defined subject.</text:p>
      <text:p text:style-name="Text_20_body">As a <text:a xlink:type="simple" xlink:href="https://wiki.didosolutions.com/dido/99_annexes/annex-b-terms-and-definitions/s/sequenced_test_object" text:style-name="Internet_20_link" text:visited-style-name="Visited_20_Internet_20_Link">Sequenced Test Object</text:a>, a Test Case can contain or reference a <text:a xlink:type="simple" xlink:href="https://wiki.didosolutions.com/dido/99_annexes/annex-b-terms-and-definitions/t/test_sequence" text:style-name="Internet_20_link" text:visited-style-name="Visited_20_Internet_20_Link">Test Sequence</text:a>. The Test Sequence establishes the order and progression of the <text:a xlink:type="simple" xlink:href="https://wiki.didosolutions.com/dido/99_annexes/annex-b-terms-and-definitions/s/sequence_step" text:style-name="Internet_20_link" text:visited-style-name="Visited_20_Internet_20_Link">Sequence Steps</text:a> associated with the Test Case.</text:p>
      <text:p text:style-name="Text_20_body">A Test Case can identify:</text:p>
      <text:p text:style-name="Text_20_body">Its identityIts nameIts <text:a xlink:type="simple" xlink:href="https://wiki.didosolutions.com/dido/99_annexes/annex-b-terms-and-definitions/t/test_purpose" text:style-name="Internet_20_link" text:visited-style-name="Visited_20_Internet_20_Link">Test Purpose</text:a>Its versionThe subject being verifiedThe applicable <text:a xlink:type="simple" xlink:href="https://wiki.didosolutions.com/dido/99_annexes/annex-b-terms-and-definitions/t/test_item" text:style-name="Internet_20_link" text:visited-style-name="Visited_20_Internet_20_Link">Test Items</text:a>The applicable <text:a xlink:type="simple" xlink:href="https://wiki.didosolutions.com/dido/99_annexes/annex-b-terms-and-definitions/s/system_under_test" text:style-name="Internet_20_link" text:visited-style-name="Visited_20_Internet_20_Link">System Under Test</text:a>The applicable <text:a xlink:type="simple" xlink:href="https://wiki.didosolutions.com/dido/99_annexes/annex-b-terms-and-definitions/t/test_environment" text:style-name="Internet_20_link" text:visited-style-name="Visited_20_Internet_20_Link">Test Environments</text:a>The applicable Test SequenceThe applicable Test StepsThe applicable <text:a xlink:type="simple" xlink:href="https://wiki.didosolutions.com/dido/99_annexes/annex-b-terms-and-definitions/t/test_executable" text:style-name="Internet_20_link" text:visited-style-name="Visited_20_Internet_20_Link">Test Executables</text:a>The applicable Test ArgumentsThe applicable Test Argument ValuesThe applicable Expected ResultsThe applicable entry conditionsThe applicable completion conditionsThe applicable evaluation criteriaThe applicable <text:a xlink:type="simple" xlink:href="https://wiki.didosolutions.com/dido/99_annexes/annex-b-terms-and-definitions/g/governance_policy" text:style-name="Internet_20_link" text:visited-style-name="Visited_20_Internet_20_Link">Governance Policies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A Test Case can participate in one or more <text:a xlink:type="simple" xlink:href="https://wiki.didosolutions.com/dido/99_annexes/annex-b-terms-and-definitions/t/test_set" text:style-name="Internet_20_link" text:visited-style-name="Visited_20_Internet_20_Link">Test Sets</text:a>.</text:p>
      <text:p text:style-name="Text_20_body">A Test Case can reference reusable Test Steps and Test Executables without containing copies of them. Each <text:a xlink:type="simple" xlink:href="https://wiki.didosolutions.com/dido/99_annexes/annex-b-terms-and-definitions/s/sequence_step" text:style-name="Internet_20_link" text:visited-style-name="Visited_20_Internet_20_Link">Sequence Step</text:a> identifies the occurrence of a Test Step or Test Executable within the Test Sequ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s/sequenced_test_object" text:style-name="Internet_20_link" text:visited-style-name="Visited_20_Internet_20_Link">Sequenced Test Object</text:a> that specifies the <text:a xlink:type="simple" xlink:href="https://wiki.didosolutions.com/dido/99_annexes/annex-b-terms-and-definitions/t/test_step" text:style-name="Internet_20_link" text:visited-style-name="Visited_20_Internet_20_Link">Test Steps</text:a> and <text:a xlink:type="simple" xlink:href="https://wiki.didosolutions.com/dido/99_annexes/annex-b-terms-and-definitions/e/expected_result" text:style-name="Internet_20_link" text:visited-style-name="Visited_20_Internet_20_Link">Expected Results</text:a> used to verify a defined subjec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omg.org/spec/TestIF/1.0/Beta3/PDF" text:style-name="Internet_20_link" text:visited-style-name="Visited_20_Internet_20_Link">OMG Test Information Interchange Format (TestIF), Version 1.0 Beta 3, Section 7.3.5, TestCase</text:a>
      <text:a xlink:type="simple" xlink:href="https://wiki.didosolutions.com/dido/99_annexes/annex-b-terms-and-definitions/t/test_object" text:style-name="Internet_20_link" text:visited-style-name="Visited_20_Internet_20_Link">Test Object</text:a>
      <text:a xlink:type="simple" xlink:href="https://wiki.didosolutions.com/dido/99_annexes/annex-b-terms-and-definitions/s/sequenced_test_object" text:style-name="Internet_20_link" text:visited-style-name="Visited_20_Internet_20_Link">Sequenced Test Object</text:a>
      <text:a xlink:type="simple" xlink:href="https://wiki.didosolutions.com/dido/99_annexes/annex-b-terms-and-definitions/t/test_set" text:style-name="Internet_20_link" text:visited-style-name="Visited_20_Internet_20_Link">Test Set</text:a>
      <text:a xlink:type="simple" xlink:href="https://wiki.didosolutions.com/dido/99_annexes/annex-b-terms-and-definitions/t/test_step" text:style-name="Internet_20_link" text:visited-style-name="Visited_20_Internet_20_Link">Test Step</text:a>
      <text:a xlink:type="simple" xlink:href="https://wiki.didosolutions.com/dido/99_annexes/annex-b-terms-and-definitions/t/test_sequence" text:style-name="Internet_20_link" text:visited-style-name="Visited_20_Internet_20_Link">Test Sequence</text:a>
      <text:a xlink:type="simple" xlink:href="https://wiki.didosolutions.com/dido/99_annexes/annex-b-terms-and-definitions/e/expected_result" text:style-name="Internet_20_link" text:visited-style-name="Visited_20_Internet_20_Link">Expected Result</text:a>
      <text:p text:style-name="Text_20_body">DIDO Reference Implementation Conceptual ModelDIDO-TE draft Requirements RegisterOMG TestIF defines TestCase as the set of steps necessary to verify something. TestIF permits a Test Case to contain any number of Test Steps organized through a Test Sequence.</text:p>
      <text:p text:style-name="Text_20_body">This definition preserves the TestIF verification purpose while identifying both Test Steps and Expected Results as essential characteristics of a Test Cas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Every Test Case is a <text:a xlink:type="simple" xlink:href="https://wiki.didosolutions.com/dido/99_annexes/annex-b-terms-and-definitions/s/sequenced_test_object" text:style-name="Internet_20_link" text:visited-style-name="Visited_20_Internet_20_Link">Sequenced Test Object</text:a> and therefore a <text:a xlink:type="simple" xlink:href="https://wiki.didosolutions.com/dido/99_annexes/annex-b-terms-and-definitions/t/test_object" text:style-name="Internet_20_link" text:visited-style-name="Visited_20_Internet_20_Link">Test Object</text:a>.</text:p>
      <text:p text:style-name="Text_20_body">A Test Case differs from a <text:a xlink:type="simple" xlink:href="https://wiki.didosolutions.com/dido/99_annexes/annex-b-terms-and-definitions/t/test_set" text:style-name="Internet_20_link" text:visited-style-name="Visited_20_Internet_20_Link">Test Set</text:a>:</text:p>
      <text:p text:style-name="Text_20_body">A Test Case specifies the Test Steps and Expected Results used to verify a defined subjectA Test Set groups related Test Objects for a defined Test PurposeA Test Case differs from a <text:a xlink:type="simple" xlink:href="https://wiki.didosolutions.com/dido/99_annexes/annex-b-terms-and-definitions/t/test_step" text:style-name="Internet_20_link" text:visited-style-name="Visited_20_Internet_20_Link">Test Step</text:a>:</text:p>
      <text:p text:style-name="Text_20_body">A Test Case identifies the complete verification unitA Test Step identifies one action or validation performed as part of a Test SequenceA Test Case differs from a <text:a xlink:type="simple" xlink:href="https://wiki.didosolutions.com/dido/99_annexes/annex-b-terms-and-definitions/t/test_executable" text:style-name="Internet_20_link" text:visited-style-name="Visited_20_Internet_20_Link">Test Executable</text:a>:</text:p>
      <text:p text:style-name="Text_20_body">A Test Case specifies what the Test verifiesA Test Executable contains or references low-level procedural or executable information used for automated <text:a xlink:type="simple" xlink:href="https://wiki.didosolutions.com/dido/99_annexes/annex-b-terms-and-definitions/t/test_execution" text:style-name="Internet_20_link" text:visited-style-name="Visited_20_Internet_20_Link">Test Execution</text:a>A Test Case differs from a <text:a xlink:type="simple" xlink:href="https://wiki.didosolutions.com/dido/99_annexes/annex-b-terms-and-definitions/t/test_result" text:style-name="Internet_20_link" text:visited-style-name="Visited_20_Internet_20_Link">Test Result</text:a>:</text:p>
      <text:p text:style-name="Text_20_body">A Test Case specifies the verification to performA Test Result records an outcome produced by Test ExecutionA Test Case differs from a <text:a xlink:type="simple" xlink:href="https://wiki.didosolutions.com/dido/99_annexes/annex-b-terms-and-definitions/t/test_run" text:style-name="Internet_20_link" text:visited-style-name="Visited_20_Internet_20_Link">Test Run</text:a>:</text:p>
      <text:p text:style-name="Text_20_body">A Test Case specifies the verification unitA Test Run records an identified execution and its Test ResultsA Test Case can reference more than one <text:a xlink:type="simple" xlink:href="https://wiki.didosolutions.com/dido/99_annexes/annex-b-terms-and-definitions/t/test_item" text:style-name="Internet_20_link" text:visited-style-name="Visited_20_Internet_20_Link">Test Item</text:a>. The applicable Test Definition identifies which Test Item or collection of Test Items constitutes the subject being verified.</text:p>
      <text:p text:style-name="Text_20_body">A change to the Test Purpose, Test Steps, Test Sequence, Expected Results, or evaluation criteria can create a new Test Case version when the change affects Test Execution, reproducibility, comparison, or valid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annex-b-terms-and-definitions/d/dido-te" text:style-name="Internet_20_link" text:visited-style-name="Visited_20_Internet_20_Link">DIDO-TE</text:a> Test Case verifies that a proposed DIDO transaction produces the required successor state.</text:p>
      <text:p text:style-name="Text_20_body">The Test Case references:</text:p>
      <text:p text:style-name="Text_20_body">The applicable <text:a xlink:type="simple" xlink:href="https://wiki.didosolutions.com/dido/99_annexes/annex-b-terms-and-definitions/t/test_item" text:style-name="Internet_20_link" text:visited-style-name="Visited_20_Internet_20_Link">Test Items</text:a>The applicable <text:a xlink:type="simple" xlink:href="https://wiki.didosolutions.com/dido/99_annexes/annex-b-terms-and-definitions/t/test_environment" text:style-name="Internet_20_link" text:visited-style-name="Visited_20_Internet_20_Link">Test Environment</text:a>A <text:a xlink:type="simple" xlink:href="https://wiki.didosolutions.com/dido/99_annexes/annex-b-terms-and-definitions/t/test_sequence" text:style-name="Internet_20_link" text:visited-style-name="Visited_20_Internet_20_Link">Test Sequence</text:a>A Test Step that submits the transactionA Test Step that observes transaction distributionA Test Step that observes validation by the participating <text:a xlink:type="simple" xlink:href="https://wiki.didosolutions.com/dido/99_annexes/annex-b-terms-and-definitions/n/node" text:style-name="Internet_20_link" text:visited-style-name="Visited_20_Internet_20_Link">Nodes</text:a>A Test Step that retrieves the resulting <text:a xlink:type="simple" xlink:href="https://wiki.didosolutions.com/dido/99_annexes/annex-b-terms-and-definitions/d/dido" text:style-name="Internet_20_link" text:visited-style-name="Visited_20_Internet_20_Link">DIDO</text:a> stateAn Expected Result identifying the required successor stateDuring Test Execution, the <text:a xlink:type="simple" xlink:href="https://wiki.didosolutions.com/dido/99_annexes/annex-b-terms-and-definitions/t/test_run" text:style-name="Internet_20_link" text:visited-style-name="Visited_20_Internet_20_Link">Test Run</text:a> records the Test Case version, execution context, and resulting <text:a xlink:type="simple" xlink:href="https://wiki.didosolutions.com/dido/99_annexes/annex-b-terms-and-definitions/t/test_result" text:style-name="Internet_20_link" text:visited-style-name="Visited_20_Internet_20_Link">Test Results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5:33</meta:creation-date>
    <dc:creator>Generated</dc:creator>
    <dc:date>2026-08-22T16::05:33</dc:date>
    <dc:language>en-US</dc:language>
    <meta:editing-cycles>1</meta:editing-cycles>
    <meta:editing-duration>PT0S</meta:editing-duration>
    <dc:title>dido:99_annexes:annex-b-terms-and-definitions:t:test_case</dc:title>
  </office:meta>
</office:document-meta>
</file>