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argument_value"/><text:bookmark-start text:name="__RefHeading___test_argument_value_1"/><text:bookmark-start text:name="test_argument_value"/>Test Argument Value<text:bookmark-end text:name="__RefHeading___test_argument_value_1"/><text:bookmark-end text:name="test_argument_valu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Argument Value is a value assigned to a <text:a xlink:type="simple" xlink:href="https://wiki.didosolutions.com/dido/99_annexes/annex-b-terms-and-definitions/t/test_argument" text:style-name="Internet_20_link" text:visited-style-name="Visited_20_Internet_20_Link">Test Argument</text:a> for an occurrence of a <text:a xlink:type="simple" xlink:href="https://wiki.didosolutions.com/dido/99_annexes/annex-b-terms-and-definitions/s/sequenced_test_object" text:style-name="Internet_20_link" text:visited-style-name="Visited_20_Internet_20_Link">Sequenced Test Object</text:a> within a <text:a xlink:type="simple" xlink:href="https://wiki.didosolutions.com/dido/99_annexes/annex-b-terms-and-definitions/t/test_sequence" text:style-name="Internet_20_link" text:visited-style-name="Visited_20_Internet_20_Link">Test Sequence</text:a>.</text:p>
      <text:p text:style-name="Text_20_body">The Test Argument defines the variable, direction, type, multiplicity, and applicable constraints. The Test Argument Value supplies the value associated with a particular occurrence.</text:p>
      <text:p text:style-name="Text_20_body">A Test Argument Value can identify:</text:p>
      <text:p text:style-name="Text_20_body">The applicable Test ArgumentThe assigned valueThe value typeThe source of the valueThe time at which the value was assignedThe <text:a xlink:type="simple" xlink:href="https://wiki.didosolutions.com/dido/99_annexes/annex-b-terms-and-definitions/s/sequence_step" text:style-name="Internet_20_link" text:visited-style-name="Visited_20_Internet_20_Link">Sequence Step</text:a> to which the value appliesWhether the value was explicitly suppliedWhether the value came from the Test Argument defaultWhether the value was produced during <text:a xlink:type="simple" xlink:href="https://wiki.didosolutions.com/dido/99_annexes/annex-b-terms-and-definitions/t/test_execution" text:style-name="Internet_20_link" text:visited-style-name="Visited_20_Internet_20_Link">Test Execution</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st Argument Value can represent:</text:p>
      <text:p text:style-name="Text_20_body">An input supplied before Test ExecutionAn input produced by an earlier Sequence StepAn output produced during Test ExecutionA default value defined by the Test ArgumentA reference to an externally maintained valueA collection of values when the Test Argument permits multiple valuesThe Test Argument Value must conform to the type, direction, multiplicity, and constraints established by the applicable Test Argu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value assigned to a <text:a xlink:type="simple" xlink:href="https://wiki.didosolutions.com/dido/99_annexes/annex-b-terms-and-definitions/t/test_argument" text:style-name="Internet_20_link" text:visited-style-name="Visited_20_Internet_20_Link">Test Argument</text:a> for an occurrence of a <text:a xlink:type="simple" xlink:href="https://wiki.didosolutions.com/dido/99_annexes/annex-b-terms-and-definitions/s/sequenced_test_object" text:style-name="Internet_20_link" text:visited-style-name="Visited_20_Internet_20_Link">Sequenced Test Object</text:a> within a <text:a xlink:type="simple" xlink:href="https://wiki.didosolutions.com/dido/99_annexes/annex-b-terms-and-definitions/t/test_sequence" text:style-name="Internet_20_link" text:visited-style-name="Visited_20_Internet_20_Link">Test Sequence</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2.2, ArgumentValue</text:a>
      <text:a xlink:type="simple" xlink:href="https://wiki.didosolutions.com/dido/99_annexes/annex-b-terms-and-definitions/t/test_argument" text:style-name="Internet_20_link" text:visited-style-name="Visited_20_Internet_20_Link">Test Argument</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p text:style-name="Text_20_body">DIDO Reference Implementation Conceptual ModelDIDO-TE draft Requirements RegisterOMG TestIF uses ArgumentValue to assign a value to an Argument. The assigned value must conform to the type of the associated Argument.</text:p>
      <text:p text:style-name="Text_20_body">The DIDO Solutions glossary uses <text:span text:style-name="Strong_20_Emphasis">Test Argument Value</text:span> to distinguish the TestIF concept from general attribute values and other values used by a system.</text:p>
      <text:h text:style-name="Heading_20_2" text:outline-level="2"><text:bookmark-start text:name="__RefHeading___note_5"/><text:bookmark-start text:name="note"/>Note<text:bookmark-end text:name="__RefHeading___note_5"/><text:bookmark-end text:name="note"/></text:h>
      <text:p text:style-name="Text_20_body">A Test Argument Value cannot exist independently of a <text:a xlink:type="simple" xlink:href="https://wiki.didosolutions.com/dido/99_annexes/annex-b-terms-and-definitions/t/test_argument" text:style-name="Internet_20_link" text:visited-style-name="Visited_20_Internet_20_Link">Test Argument</text:a>.</text:p>
      <text:p text:style-name="Text_20_body">A Test Argument differs from a Test Argument Value:</text:p>
      <text:p text:style-name="Text_20_body">A Test Argument defines the variable and its constraintsA Test Argument Value supplies a value conforming to those constraintsThe same Test Argument can have different Test Argument Values in different <text:a xlink:type="simple" xlink:href="https://wiki.didosolutions.com/dido/99_annexes/annex-b-terms-and-definitions/s/sequence_step" text:style-name="Internet_20_link" text:visited-style-name="Visited_20_Internet_20_Link">Sequence Steps</text:a>, <text:a xlink:type="simple" xlink:href="https://wiki.didosolutions.com/dido/99_annexes/annex-b-terms-and-definitions/t/test_case" text:style-name="Internet_20_link" text:visited-style-name="Visited_20_Internet_20_Link">Test Cases</text:a>, or <text:a xlink:type="simple" xlink:href="https://wiki.didosolutions.com/dido/99_annexes/annex-b-terms-and-definitions/t/test_run" text:style-name="Internet_20_link" text:visited-style-name="Visited_20_Internet_20_Link">Test Runs</text:a>.</text:p>
      <text:p text:style-name="Text_20_body">An input Test Argument Value exists before or at the start of the applicable action.</text:p>
      <text:p text:style-name="Text_20_body">An output Test Argument Value results from performing the applicable action or validation.</text:p>
      <text:p text:style-name="Text_20_body">A Test Argument Value can reference external data when the value cannot or should not be embedded in the Test Definition or Test Run. The reference must preserve the identity, integrity, availability, Provenance, and Traceability required by the applicable Governance Policies.</text:p>
      <text:p text:style-name="Text_20_body">A sensitive Test Argument Value can require access control, encryption, redaction, or omission from user-visible outputs. Such protection does not remove the requirement to preserve authorized Traceability.</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step" text:style-name="Internet_20_link" text:visited-style-name="Visited_20_Internet_20_Link">Test Step</text:a> defines a Test Argument named <text:span text:style-name="Source_20_Text">targetNode</text:span>.</text:p>
      <text:p text:style-name="Text_20_body">The Test Argument:</text:p>
      <text:p text:style-name="Text_20_body">Has <text:a xlink:type="simple" xlink:href="https://wiki.didosolutions.com/dido/99_annexes/annex-b-terms-and-definitions/n/node" text:style-name="Internet_20_link" text:visited-style-name="Visited_20_Internet_20_Link">Node</text:a> identifier as its typeHas input as its directionRequires exactly one valueA <text:a xlink:type="simple" xlink:href="https://wiki.didosolutions.com/dido/99_annexes/annex-b-terms-and-definitions/s/sequence_step" text:style-name="Internet_20_link" text:visited-style-name="Visited_20_Internet_20_Link">Sequence Step</text:a> assigns <text:span text:style-name="Source_20_Text">NODE-005</text:span> as the Test Argument Value.</text:p>
      <text:p text:style-name="Text_20_body">During Test Execution, the <text:a xlink:type="simple" xlink:href="https://wiki.didosolutions.com/dido/99_annexes/annex-b-terms-and-definitions/t/test_run" text:style-name="Internet_20_link" text:visited-style-name="Visited_20_Internet_20_Link">Test Run</text:a> records:</text:p>
      <text:p text:style-name="Text_20_body">The Test Argument identity<text:span text:style-name="Source_20_Text">NODE-005</text:span> as the Test Argument ValueThe Sequence Step using the valueThe applicable <text:a xlink:type="simple" xlink:href="https://wiki.didosolutions.com/dido/99_annexes/annex-b-terms-and-definitions/t/test_executable" text:style-name="Internet_20_link" text:visited-style-name="Visited_20_Internet_20_Link">Test Executable</text:a>The resulting <text:a xlink:type="simple" xlink:href="https://wiki.didosolutions.com/dido/99_annexes/annex-b-terms-and-definitions/t/test_result" text:style-name="Internet_20_link" text:visited-style-name="Visited_20_Internet_20_Link">Test Result</text:a>The supporting <text:a xlink:type="simple" xlink:href="https://wiki.didosolutions.com/dido/99_annexes/annex-b-terms-and-definitions/e/evidence" text:style-name="Internet_20_link" text:visited-style-name="Visited_20_Internet_20_Link">Evidenc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4:49</meta:creation-date>
    <dc:creator>Generated</dc:creator>
    <dc:date>2026-08-22T16::04:49</dc:date>
    <dc:language>en-US</dc:language>
    <meta:editing-cycles>1</meta:editing-cycles>
    <meta:editing-duration>PT0S</meta:editing-duration>
    <dc:title>dido:99_annexes:annex-b-terms-and-definitions:t:test_argument_value</dc:title>
  </office:meta>
</office:document-meta>
</file>