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argument"/><text:bookmark-start text:name="__RefHeading___test_argument_1"/><text:bookmark-start text:name="test_argument"/>Test Argument<text:bookmark-end text:name="__RefHeading___test_argument_1"/><text:bookmark-end text:name="test_argu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Argument identifies an input or output variable associated with a <text:a xlink:type="simple" xlink:href="https://wiki.didosolutions.com/dido/99_annexes/annex-b-terms-and-definitions/s/sequenced_test_object" text:style-name="Internet_20_link" text:visited-style-name="Visited_20_Internet_20_Link">Sequenced Test Object</text:a>.</text:p>
      <text:p text:style-name="Text_20_body">A Test Argument specifies the variable independently of the value assigned during a particular occurrence of the Sequenced Test Object.</text:p>
      <text:p text:style-name="Text_20_body">A Test Argument can identify:</text:p>
      <text:p text:style-name="Text_20_body">Its identityIts nameIts descriptionIts data typeIts directionWhether a value is requiredThe permitted number of valuesA default <text:a xlink:type="simple" xlink:href="https://wiki.didosolutions.com/dido/99_annexes/annex-b-terms-and-definitions/t/test_argument_value" text:style-name="Internet_20_link" text:visited-style-name="Visited_20_Internet_20_Link">Test Argument Value</text:a>Permitted valuesApplicable value constraints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The direction of a Test Argument can identify the variable as:</text:p>
      <text:p text:style-name="Text_20_body">An inputAn outputBoth an input and an outputUnspecifiedA Test Argument can be associated with a:</text:p>
      <text:a xlink:type="simple" xlink:href="https://wiki.didosolutions.com/dido/99_annexes/annex-b-terms-and-definitions/t/test_set" text:style-name="Internet_20_link" text:visited-style-name="Visited_20_Internet_20_Link">Test Set</text:a>
      <text:a xlink:type="simple" xlink:href="https://wiki.didosolutions.com/dido/99_annexes/annex-b-terms-and-definitions/t/test_case" text:style-name="Internet_20_link" text:visited-style-name="Visited_20_Internet_20_Link">Test Case</text:a>
      <text:a xlink:type="simple" xlink:href="https://wiki.didosolutions.com/dido/99_annexes/annex-b-terms-and-definitions/t/test_step" text:style-name="Internet_20_link" text:visited-style-name="Visited_20_Internet_20_Link">Test Step</text:a>
      <text:a xlink:type="simple" xlink:href="https://wiki.didosolutions.com/dido/99_annexes/annex-b-terms-and-definitions/t/test_executable" text:style-name="Internet_20_link" text:visited-style-name="Visited_20_Internet_20_Link">Test Executable</text:a>
      <text:p text:style-name="Text_20_body">A <text:a xlink:type="simple" xlink:href="https://wiki.didosolutions.com/dido/99_annexes/annex-b-terms-and-definitions/s/sequence_step" text:style-name="Internet_20_link" text:visited-style-name="Visited_20_Internet_20_Link">Sequence Step</text:a> can assign a Test Argument Value to a Test Argument for a particular occurrence of the Sequenced Test Object within a <text:a xlink:type="simple" xlink:href="https://wiki.didosolutions.com/dido/99_annexes/annex-b-terms-and-definitions/t/test_sequence" text:style-name="Internet_20_link" text:visited-style-name="Visited_20_Internet_20_Link">Test Seque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ed input or output variable associated with a <text:a xlink:type="simple" xlink:href="https://wiki.didosolutions.com/dido/99_annexes/annex-b-terms-and-definitions/s/sequenced_test_object" text:style-name="Internet_20_link" text:visited-style-name="Visited_20_Internet_20_Link">Sequenced Test Objec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2.1, Argument</text:a>
      <text:a xlink:type="simple" xlink:href="https://wiki.didosolutions.com/dido/99_annexes/annex-b-terms-and-definitions/s/sequenced_test_object" text:style-name="Internet_20_link" text:visited-style-name="Visited_20_Internet_20_Link">Sequenced Test Object</text:a>
      <text:a xlink:type="simple" xlink:href="https://wiki.didosolutions.com/dido/99_annexes/annex-b-terms-and-definitions/s/sequence_step" text:style-name="Internet_20_link" text:visited-style-name="Visited_20_Internet_20_Link">Sequence Step</text:a>
      <text:a xlink:type="simple" xlink:href="https://wiki.didosolutions.com/dido/99_annexes/annex-b-terms-and-definitions/t/test_argument_value" text:style-name="Internet_20_link" text:visited-style-name="Visited_20_Internet_20_Link">Test Argument Value</text:a>
      <text:p text:style-name="Text_20_body">DIDO Reference Implementation Conceptual ModelDIDO-TE draft Requirements RegisterOMG TestIF uses Argument to specify an input or output parameter relevant to performing a step. The DIDO Solutions glossary uses <text:span text:style-name="Strong_20_Emphasis">Test Argument</text:span> to distinguish the TestIF concept from the general-language meaning of argument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est Argument defines a variable. A <text:a xlink:type="simple" xlink:href="https://wiki.didosolutions.com/dido/99_annexes/annex-b-terms-and-definitions/t/test_argument_value" text:style-name="Internet_20_link" text:visited-style-name="Visited_20_Internet_20_Link">Test Argument Value</text:a> assigns a value to that variable.</text:p>
      <text:p text:style-name="Text_20_body">A Test Argument differs from an Attribute:</text:p>
      <text:p text:style-name="Text_20_body">A Test Argument explicitly identifies an input or output associated with a Sequenced Test ObjectAn Attribute provides descriptive or extensible information about a Test ObjectA Test Argument can define a default Test Argument Value. A <text:a xlink:type="simple" xlink:href="https://wiki.didosolutions.com/dido/99_annexes/annex-b-terms-and-definitions/s/sequence_step" text:style-name="Internet_20_link" text:visited-style-name="Visited_20_Internet_20_Link">Sequence Step</text:a> can supply a different Test Argument Value when the applicable <text:a xlink:type="simple" xlink:href="https://wiki.didosolutions.com/dido/99_annexes/annex-b-terms-and-definitions/t/test_definition" text:style-name="Internet_20_link" text:visited-style-name="Visited_20_Internet_20_Link">Test Definition</text:a> permits the substitution.</text:p>
      <text:p text:style-name="Text_20_body">A Test Argument can identify multiple values when its permitted multiplicity allows them.</text:p>
      <text:p text:style-name="Text_20_body">A Test Argument does not prescribe a particular programming-language parameter, command-line option, message field, or serialization represen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t/test_step" text:style-name="Internet_20_link" text:visited-style-name="Visited_20_Internet_20_Link">Test Step</text:a> submits a proposed DIDO transaction.</text:p>
      <text:p text:style-name="Text_20_body">The Test Step defines the following Test Arguments:</text:p>
      <text:p text:style-name="Text_20_body"><text:span text:style-name="Source_20_Text">transaction</text:span> as a required input<text:span text:style-name="Source_20_Text">targetNode</text:span> as a required input<text:span text:style-name="Source_20_Text">submissionIdentifier</text:span> as an output<text:span text:style-name="Source_20_Text">submissionStatus</text:span> as an outputA <text:a xlink:type="simple" xlink:href="https://wiki.didosolutions.com/dido/99_annexes/annex-b-terms-and-definitions/s/sequence_step" text:style-name="Internet_20_link" text:visited-style-name="Visited_20_Internet_20_Link">Sequence Step</text:a> assigns the proposed transaction and target <text:a xlink:type="simple" xlink:href="https://wiki.didosolutions.com/dido/99_annexes/annex-b-terms-and-definitions/n/node" text:style-name="Internet_20_link" text:visited-style-name="Visited_20_Internet_20_Link">Node</text:a> as Test Argument Values for one occurrence of the Test Step.</text:p>
      <text:p text:style-name="Text_20_body">During <text:a xlink:type="simple" xlink:href="https://wiki.didosolutions.com/dido/99_annexes/annex-b-terms-and-definitions/t/test_execution" text:style-name="Internet_20_link" text:visited-style-name="Visited_20_Internet_20_Link">Test Execution</text:a>, the resulting <text:a xlink:type="simple" xlink:href="https://wiki.didosolutions.com/dido/99_annexes/annex-b-terms-and-definitions/t/test_run" text:style-name="Internet_20_link" text:visited-style-name="Visited_20_Internet_20_Link">Test Run</text:a> records the input and output Test Argument Values associated with the executed Sequence Ste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20</meta:creation-date>
    <dc:creator>Generated</dc:creator>
    <dc:date>2026-08-22T15::12:20</dc:date>
    <dc:language>en-US</dc:language>
    <meta:editing-cycles>1</meta:editing-cycles>
    <meta:editing-duration>PT0S</meta:editing-duration>
    <dc:title>dido:99_annexes:annex-b-terms-and-definitions:t:test_argument</dc:title>
  </office:meta>
</office:document-meta>
</file>