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eardown"/><text:bookmark-start text:name="__RefHeading___teardown_1"/><text:bookmark-start text:name="teardown"/>Teardown<text:bookmark-end text:name="__RefHeading___teardown_1"/><text:bookmark-end text:name="teardow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eardown is the controlled process of deactivating, detaching, removing, or releasing resources and services created or managed for a defined <text:a xlink:type="simple" xlink:href="https://wiki.didosolutions.com/dido/99_annexes/annex-b-terms-and-definitions/d/deployment" text:style-name="Internet_20_link" text:visited-style-name="Visited_20_Internet_20_Link">Deployment</text:a>.</text:p>
      <text:p text:style-name="Text_20_body">The process may stop services, remove compute instances, release networking and storage resources, revoke temporary credentials, remove provider registrations, preserve required records, and verify that no unintended resources remain.</text:p>
      <text:p text:style-name="Text_20_body">Teardown forms part of lifecycle management and may apply to development, test, staging, production, recovery, or temporary environments.</text:p>
      <text:p text:style-name="Text_20_body">Within Crucible, Teardown uses the deployment information and provider mechanisms associated with the selected <text:a xlink:type="simple" xlink:href="https://wiki.didosolutions.com/dido/99_annexes/annex-b-terms-and-definitions/i/infrastructure_baseline" text:style-name="Internet_20_link" text:visited-style-name="Visited_20_Internet_20_Link">Infrastructure Baseline</text:a> and <text:a xlink:type="simple" xlink:href="https://wiki.didosolutions.com/dido/99_annexes/annex-b-terms-and-definitions/d/deployment_platform" text:style-name="Internet_20_link" text:visited-style-name="Visited_20_Internet_20_Link">Deployment Platform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process of deactivating, detaching, removing, or releasing resources and services created or managed for a defined deployme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infrastructure automation, cloud-resource management, testing, deployment lifecycle, and configuration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eardown does not necessarily delete every artefact associated with a Deployment. Applicable retention, audit, evidence, backup, and records-management requirements may require preservation of selected information.</text:p>
      <text:p text:style-name="Text_20_body">A successful Teardown verifies that the process removed or released the intended resources and did not leave unintended billable, accessible, or unmanaged resourc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fter completing a Kubernetes demonstration, Crucible removes the compute instances, load balancer, network resources, and temporary storage, then verifies that the provider reports no remaining billable deployment resourc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15:35</meta:creation-date>
    <dc:creator>Generated</dc:creator>
    <dc:date>2026-08-24T04::15:35</dc:date>
    <dc:language>en-US</dc:language>
    <meta:editing-cycles>1</meta:editing-cycles>
    <meta:editing-duration>PT0S</meta:editing-duration>
    <dc:title>dido:99_annexes:annex-b-terms-and-definitions:t:teardown</dc:title>
  </office:meta>
</office:document-meta>
</file>