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arget_environment"/><text:bookmark-start text:name="__RefHeading___target_environment_1"/><text:bookmark-start text:name="target_environment"/>Target Environment<text:bookmark-end text:name="__RefHeading___target_environment_1"/><text:bookmark-end text:name="target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arget Environment is the environment selected to receive, execute, host, verify, or operate a build artefact, software release, machine image, infrastructure baseline, or deployment.</text:p>
      <text:p text:style-name="Text_20_body">The Target Environment establishes the applicable technical, security, compliance, connectivity, capacity, and operational constraints for the deployment.</text:p>
      <text:p text:style-name="Text_20_body">A Target Environment may be a development, test, staging, production, recovery, cloud, on-premises, disconnected, or air-gapped environment.</text:p>
      <text:p text:style-name="Text_20_body">The Target Environment influences image selection, infrastructure configuration, dependency availability, compliance requirements, provider capabilities, and deployment procedur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nvironment selected to receive, execute, host, verify, or operate a build artefact, software release, machine image, infrastructure baseline, or deploy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ystems engineering, software delivery, deployment, and operational-environ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arget Environment identifies the destination of a defined build or deployment activity. The same environment may serve as the Target Environment for one activity and as a source or build environment for another activity.</text:p>
      <text:p text:style-name="Text_20_body">A Target Environment may contain one or more <text:a xlink:type="simple" xlink:href="https://wiki.didosolutions.com/dido/99_annexes/annex-b-terms-and-definitions/e/execution_environment" text:style-name="Internet_20_link" text:visited-style-name="Visited_20_Internet_20_Link">Execution Environments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description identifies an air-gapped enclave as the Target Environment for a hardened Kubernetes platform. Crucible selects the required machine images, infrastructure definitions, dependencies, and transfer process for that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10:04</meta:creation-date>
    <dc:creator>Generated</dc:creator>
    <dc:date>2026-08-24T10::10:04</dc:date>
    <dc:language>en-US</dc:language>
    <meta:editing-cycles>1</meta:editing-cycles>
    <meta:editing-duration>PT0S</meta:editing-duration>
    <dc:title>dido:99_annexes:annex-b-terms-and-definitions:t:target_environment</dc:title>
  </office:meta>
</office:document-meta>
</file>