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tart"/><text:bookmark-start text:name="__RefHeading___b._terms_and_definitions_1"/><text:bookmark-start text:name="b._terms_and_definitions"/>B. Terms and Definitions<text:bookmark-end text:name="__RefHeading___b._terms_and_definitions_1"/><text:bookmark-end text:name="b._terms_and_definitions"/></text:h>
      <text:p text:style-name="Text_20_body"><text:a xlink:type="simple" xlink:href="https://wiki.didosolutions.com/dido/99_annexes/start" text:style-name="Internet_20_link" text:visited-style-name="Visited_20_Internet_20_Link">Return to Annexes</text:a> or <text:a xlink:type="simple" xlink:href="https://wiki.didosolutions.com/fxdemo/start" text:style-name="Internet_20_link" text:visited-style-name="Visited_20_Internet_20_Link">Return to FX Demo</text:a></text:p>
      <text:p text:style-name="Text_20_body">The following terms are used in the Financial Systems Archetype guidance documents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<text:a xlink:type="simple" xlink:href="https://wiki.didosolutions.com/dido/99_annexes/99_annexes/annex-b-terms-and-definitions/0-9/start" text:style-name="Internet_20_link" text:visited-style-name="Visited_20_Internet_20_Link"> 0-9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1-symbols/start" text:style-name="Internet_20_link" text:visited-style-name="Visited_20_Internet_20_Link"> !-* 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a/start" text:style-name="Internet_20_link" text:visited-style-name="Visited_20_Internet_20_Link"> A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b/start" text:style-name="Internet_20_link" text:visited-style-name="Visited_20_Internet_20_Link"> B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c/start" text:style-name="Internet_20_link" text:visited-style-name="Visited_20_Internet_20_Link"> C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d/start" text:style-name="Internet_20_link" text:visited-style-name="Visited_20_Internet_20_Link"> D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e/start" text:style-name="Internet_20_link" text:visited-style-name="Visited_20_Internet_20_Link"> E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f/start" text:style-name="Internet_20_link" text:visited-style-name="Visited_20_Internet_20_Link"> F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g/start" text:style-name="Internet_20_link" text:visited-style-name="Visited_20_Internet_20_Link"> G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h/start" text:style-name="Internet_20_link" text:visited-style-name="Visited_20_Internet_20_Link"> H</text:a>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didosolutions.com/dido/99_annexes/99_annexes/annex-b-terms-and-definitions/i/start" text:style-name="Internet_20_link" text:visited-style-name="Visited_20_Internet_20_Link"> I </text:a>   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j/start" text:style-name="Internet_20_link" text:visited-style-name="Visited_20_Internet_20_Link"> J</text:a>           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k/start" text:style-name="Internet_20_link" text:visited-style-name="Visited_20_Internet_20_Link"> K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l/start" text:style-name="Internet_20_link" text:visited-style-name="Visited_20_Internet_20_Link"> L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m/start" text:style-name="Internet_20_link" text:visited-style-name="Visited_20_Internet_20_Link"> M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n/start" text:style-name="Internet_20_link" text:visited-style-name="Visited_20_Internet_20_Link"> N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o/start" text:style-name="Internet_20_link" text:visited-style-name="Visited_20_Internet_20_Link"> O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p/start" text:style-name="Internet_20_link" text:visited-style-name="Visited_20_Internet_20_Link"> P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q/start" text:style-name="Internet_20_link" text:visited-style-name="Visited_20_Internet_20_Link"> Q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r/start" text:style-name="Internet_20_link" text:visited-style-name="Visited_20_Internet_20_Link"> R</text:a>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didosolutions.com/dido/99_annexes/99_annexes/annex-b-terms-and-definitions/s/start" text:style-name="Internet_20_link" text:visited-style-name="Visited_20_Internet_20_Link"> S</text:a>    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t/start" text:style-name="Internet_20_link" text:visited-style-name="Visited_20_Internet_20_Link"> T</text:a>           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u/start" text:style-name="Internet_20_link" text:visited-style-name="Visited_20_Internet_20_Link"> U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v/start" text:style-name="Internet_20_link" text:visited-style-name="Visited_20_Internet_20_Link"> V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w/start" text:style-name="Internet_20_link" text:visited-style-name="Visited_20_Internet_20_Link"> W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x/start" text:style-name="Internet_20_link" text:visited-style-name="Visited_20_Internet_20_Link"> X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y/start" text:style-name="Internet_20_link" text:visited-style-name="Visited_20_Internet_20_Link"> Y</text:a>  </text:p>
          </table:table-cell>
          <table:table-cell office:value-type="string" table:style-name="tablecell">
            <text:p text:style-name="tablealigncenter">  <text:a xlink:type="simple" xlink:href="https://wiki.didosolutions.com/dido/99_annexes/99_annexes/annex-b-terms-and-definitions/z/start" text:style-name="Internet_20_link" text:visited-style-name="Visited_20_Internet_20_Link"> Z</text:a>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2"/><text:bookmark-start text:name="notes_for_editors"/>Notes for Editors<text:bookmark-end text:name="__RefHeading___notes_for_editors_2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26:46</meta:creation-date>
    <dc:creator>Generated</dc:creator>
    <dc:date>2026-08-22T16::26:46</dc:date>
    <dc:language>en-US</dc:language>
    <meta:editing-cycles>1</meta:editing-cycles>
    <meta:editing-duration>PT0S</meta:editing-duration>
    <dc:title>dido:99_annexes:annex-b-terms-and-definitions:start</dc:title>
  </office:meta>
</office:document-meta>
</file>