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ysml"/><text:bookmark-start text:name="__RefHeading___systems_modeling_language_sysml_1"/><text:bookmark-start text:name="systems_modeling_language_sysml"/>Systems Modeling Language (SysML)<text:bookmark-end text:name="__RefHeading___systems_modeling_language_sysml_1"/><text:bookmark-end text:name="systems_modeling_language_sysm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Systems Modeling Language (SysML) is a general-purpose modelling language for systems engineering. Systems engineers use SysML to represent multiple aspects of a system within an integrated model.</text:p>
      <text:p text:style-name="Text_20_body">SysML supports the representation of concerns such as:</text:p>
      <text:p text:style-name="Text_20_body">Requirements
System structure
System behaviour
Interfaces
Constraints
Quantitative relationships
Analysis cases
Verification cases
Relationships among system elements</text:p>
      <text:p text:style-name="Text_20_body">SysML supports model-based systems engineering by enabling architects and engineers to express system concerns through formally defined modelling constructs rather than relying only on independent diagrams and narrative descriptions.</text:p>
      <text:p text:style-name="Text_20_body">The term SysML may refer to the language family as a whole. SysML versions 1 and 2 represent distinct major generations of the language. SysML v1 was developed from a profile of UML. SysML v2 defines a substantially redesigned language with its own textual and graphical concrete syntaxes and a more precise semantic found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eneral-purpose modelling language for specifying, analysing, designing, and verifying system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Object Management Group, Systems Modeling Language version 1.7, <text:a xlink:type="simple" xlink:href="https://www.omg.org/spec/SysML/1.7/" text:style-name="Internet_20_link" text:visited-style-name="Visited_20_Internet_20_Link">https://www.omg.org/spec/SysML/1.7/</text:a>ISO/IEC 19514, Information technology — Object Management Group Systems Modeling LanguageObject Management Group, Systems Modeling Language version 2.0, <text:a xlink:type="simple" xlink:href="https://www.omg.org/spec/SysML/2.0/" text:style-name="Internet_20_link" text:visited-style-name="Visited_20_Internet_20_Link">https://www.omg.org/spec/SysML/2.0/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ysML model is not an implementation of the system it represents. The model expresses selected structural, behavioural, requirements, constraints, and analytical characteristics of the system.</text:p>
      <text:p text:style-name="Text_20_body">The applicable SysML major version forms part of the model context. A model expressed in SysML v1 does not automatically conform to SysML v2, and a model expressed in SysML v2 does not automatically conform to SysML v1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ystems architect may use SysML to model the components, responsibilities, interfaces, information flows, constraints, and traceability relationships of a regulated information-processing system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6:49</meta:creation-date>
    <dc:creator>Generated</dc:creator>
    <dc:date>2026-08-23T22::16:49</dc:date>
    <dc:language>en-US</dc:language>
    <meta:editing-cycles>1</meta:editing-cycles>
    <meta:editing-duration>PT0S</meta:editing-duration>
    <dc:title>dido:99_annexes:annex-b-terms-and-definitions:s:sysml</dc:title>
  </office:meta>
</office:document-meta>
</file>