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ynchronization_parameter"/><text:bookmark-start text:name="__RefHeading___synchronization_parameter_1"/><text:bookmark-start text:name="synchronization_parameter"/>Synchronization Parameter<text:bookmark-end text:name="__RefHeading___synchronization_parameter_1"/><text:bookmark-end text:name="synchronization_paramet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Synchronization Parameter specifies a characteristic used to govern synchronization among representations, states, events, or activities.</text:p>
      <text:p text:style-name="Text_20_body">Synchronization Parameters establish the conditions under which corresponding information is aligned across participating entities.</text:p>
      <text:p text:style-name="Text_20_body">Such parameters may address timing, update intervals, ordering, tolerances, timestamps, synchronization triggers, allowable lag, or other characteristics relevant to maintaining correspondence.</text:p>
      <text:p text:style-name="Text_20_body">Within a <text:a xlink:type="simple" xlink:href="https://wiki.didosolutions.com/dido/99_annexes/annex-b-terms-and-definitions/t/twin_relationship" text:style-name="Internet_20_link" text:visited-style-name="Visited_20_Internet_20_Link">Twin Relationship</text:a>, Synchronization Parameters govern the conditions used to align applicable state or behavior among participating <text:a xlink:type="simple" xlink:href="https://wiki.didosolutions.com/dido/99_annexes/annex-b-terms-and-definitions/t/twin_realization" text:style-name="Internet_20_link" text:visited-style-name="Visited_20_Internet_20_Link">Twin Realizations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parameter that specifies a characteristic governing synchronization among representations, states, events, or activiti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and physical Twin Node concepts and comparison of Twin Node behavior<text:a xlink:type="simple" xlink:href="https://wiki.didosolutions.com/dido/03-dido-te/99-annexes/annex-b-references/dte-002" text:style-name="Internet_20_link" text:visited-style-name="Visited_20_Internet_20_Link">[DTE2] Non-Traditional BAA Submission</text:a>, Digital Twin conceptsDIDO-TE normalization of the source concept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Synchronization does not require participating entities to have identical internal state or implementation.</text:p>
      <text:p text:style-name="Text_20_body">The applicable Synchronization Parameters determine which characteristics require alignment and the conditions under which that alignment is assesse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win Relationship specifies that a virtual Twin Realization updates its represented position from a real-world Data Source every 100 milliseconds with an allowable timestamp difference of 20 milliseconds.</text:p>
      <text:p text:style-name="Text_20_body">The update interval and allowable timestamp difference are Synchronization Parameter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1:45</meta:creation-date>
    <dc:creator>Generated</dc:creator>
    <dc:date>2026-08-22T16::01:45</dc:date>
    <dc:language>en-US</dc:language>
    <meta:editing-cycles>1</meta:editing-cycles>
    <meta:editing-duration>PT0S</meta:editing-duration>
    <dc:title>dido:99_annexes:annex-b-terms-and-definitions:s:synchronization_parameter</dc:title>
  </office:meta>
</office:document-meta>
</file>