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upply-chain_integrity"/><text:bookmark-start text:name="__RefHeading___supply-chain_integrity_1"/><text:bookmark-start text:name="supply-chain_integrity"/>Supply-Chain Integrity<text:bookmark-end text:name="__RefHeading___supply-chain_integrity_1"/><text:bookmark-end text:name="supply-chain_integr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Supply-Chain Integrity is the condition in which the identities, origins, versions, relationships, transformations, and content of supply-chain elements remain accurate, complete, authorized, and protected from unauthorized alteration.</text:p>
      <text:p text:style-name="Text_20_body">The condition applies to source material, dependencies, tools, build processes, artefacts, manifests, signatures, evidence, transfer mechanisms, repositories, and associated <text:a xlink:type="simple" xlink:href="https://wiki.didosolutions.com/dido/99_annexes/annex-b-terms-and-definitions/p/provenance" text:style-name="Internet_20_link" text:visited-style-name="Visited_20_Internet_20_Link">Provenance</text:a>.</text:p>
      <text:p text:style-name="Text_20_body">Supply-Chain Integrity depends on controls such as <text:a xlink:type="simple" xlink:href="https://wiki.didosolutions.com/dido/99_annexes/annex-b-terms-and-definitions/v/version_pinning" text:style-name="Internet_20_link" text:visited-style-name="Visited_20_Internet_20_Link">Version Pinning</text:a>, integrity verification, digital signatures, controlled repositories, change approval, access control, traceable transformations, and preservation of authoritative records.</text:p>
      <text:p text:style-name="Text_20_body">Within Crucible, Supply-Chain Integrity supports confidence that the artefacts built, transferred, imported, and deployed correspond to the approved inputs and controlled processes recorded for the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dition in which the identities, origins, versions, relationships, transformations, and content of supply-chain elements remain accurate, complete, authorized, and protected from unauthorized alter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ybersecurity, software supply-chain risk management, configuration management, provenance, and artefact-integrity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upply-Chain Integrity does not establish that every supply-chain element is secure, defect-free, compliant, or suitable for its intended use. It establishes confidence that the elements and their relationships have not changed outside the applicable controls.</text:p>
      <text:p text:style-name="Text_20_body">Integrity verification should apply both before and after transfer across an organizational, network, or <text:a xlink:type="simple" xlink:href="https://wiki.didosolutions.com/dido/99_annexes/annex-b-terms-and-definitions/a/air_gap" text:style-name="Internet_20_link" text:visited-style-name="Visited_20_Internet_20_Link">Air Gap</text:a>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rganization verifies the digests and signatures of a Transfer Bundle before export and again after import. The organization also compares the Dependency Manifest and provenance records to confirm that the imported content matches the approved captured supply chai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4:34</meta:creation-date>
    <dc:creator>Generated</dc:creator>
    <dc:date>2026-08-24T02::44:34</dc:date>
    <dc:language>en-US</dc:language>
    <meta:editing-cycles>1</meta:editing-cycles>
    <meta:editing-duration>PT0S</meta:editing-duration>
    <dc:title>dido:99_annexes:annex-b-terms-and-definitions:s:supply-chain_integrity</dc:title>
  </office:meta>
</office:document-meta>
</file>