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upply-chain_capture"/><text:bookmark-start text:name="__RefHeading___supply-chain_capture_1"/><text:bookmark-start text:name="supply-chain_capture"/>Supply-Chain Capture<text:bookmark-end text:name="__RefHeading___supply-chain_capture_1"/><text:bookmark-end text:name="supply-chain_captu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Supply-Chain Capture is the controlled process of identifying, collecting, recording, and preserving the inputs, dependencies, artefacts, relationships, and evidence associated with the production and delivery of a system or software artefact.</text:p>
      <text:p text:style-name="Text_20_body">The process may capture source revisions, installation media, packages, libraries, machine images, container images, infrastructure providers, build tools, compliance content, manifests, integrity values, licenses, and <text:a xlink:type="simple" xlink:href="https://wiki.didosolutions.com/dido/99_annexes/annex-b-terms-and-definitions/p/provenance" text:style-name="Internet_20_link" text:visited-style-name="Visited_20_Internet_20_Link">Provenance</text:a>.</text:p>
      <text:p text:style-name="Text_20_body">Supply-Chain Capture extends beyond <text:a xlink:type="simple" xlink:href="https://wiki.didosolutions.com/dido/99_annexes/annex-b-terms-and-definitions/d/dependency_capture" text:style-name="Internet_20_link" text:visited-style-name="Visited_20_Internet_20_Link">Dependency Capture</text:a> when it records the broader relationships among suppliers, sources, transformations, tools, processes, artefacts, and delivery mechanisms.</text:p>
      <text:p text:style-name="Text_20_body">Within Crucible, Supply-Chain Capture supports reproducible builds, disconnected operations, transfer-bundle creation, verification, <text:a xlink:type="simple" xlink:href="https://wiki.didosolutions.com/dido/99_annexes/annex-b-terms-and-definitions/a/auditability" text:style-name="Internet_20_link" text:visited-style-name="Visited_20_Internet_20_Link">Auditability</text:a>, and <text:a xlink:type="simple" xlink:href="https://wiki.didosolutions.com/dido/99_annexes/annex-b-terms-and-definitions/s/supply-chain_integrity" text:style-name="Internet_20_link" text:visited-style-name="Visited_20_Internet_20_Link">Supply-Chain Integrity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identifying, collecting, recording, and preserving the inputs, dependencies, artefacts, relationships, and evidence associated with the production and delivery of a system or software artefa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supply-chain management, dependency management, provenance, configuration management, and reproducible-build practic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upply-Chain Capture does not require every external service or organizational relationship to be copied into a local store. The capture may preserve a controlled record or evidence reference when the original entity cannot be transferred.</text:p>
      <text:p text:style-name="Text_20_body">The defined capture scope should identify which lifecycle stages, dependency classes, artefacts, and relationships the process cover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captures the source revisions, <text:a xlink:type="simple" xlink:href="https://wiki.didosolutions.com/dido/99_annexes/annex-b-terms-and-definitions/r/rhel" text:style-name="Internet_20_link" text:visited-style-name="Visited_20_Internet_20_Link">Red Hat Enterprise Linux (RHEL)</text:a> 9 installation media, downloaded packages, Ansible collections, Packer plugins, compliance content, scan results, image digests, and provider registration information associated with a Hardened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22:11</meta:creation-date>
    <dc:creator>Generated</dc:creator>
    <dc:date>2026-08-23T01::22:11</dc:date>
    <dc:language>en-US</dc:language>
    <meta:editing-cycles>1</meta:editing-cycles>
    <meta:editing-duration>PT0S</meta:editing-duration>
    <dc:title>dido:99_annexes:annex-b-terms-and-definitions:s:supply-chain_capture</dc:title>
  </office:meta>
</office:document-meta>
</file>