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tructured_information_artifact"/><text:bookmark-start text:name="__RefHeading___structured_information_artifact_1"/><text:bookmark-start text:name="structured_information_artifact"/>Structured Information Artifact<text:bookmark-end text:name="__RefHeading___structured_information_artifact_1"/><text:bookmark-end text:name="structured_information_artifac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tructured information artifact identifies an aggregation of <text:a xlink:type="simple" xlink:href="https://wiki.didosolutions.com/dido/99_annexes/annex-b-terms-and-definitions/d/data" text:style-name="Internet_20_link" text:visited-style-name="Visited_20_Internet_20_Link">data</text:a> elements organized according to defined structural rules.</text:p>
      <text:p text:style-name="Text_20_body">Structured information artifacts support consistent processing, exchange, validation, interpretation, traceability, and conformance evaluation within the <text:a xlink:type="simple" xlink:href="https://wiki.didosolutions.com/dido/99_annexes/annex-b-terms-and-definitions/r/reference_architecture" text:style-name="Internet_20_link" text:visited-style-name="Visited_20_Internet_20_Link">Reference Architecture (RA)</text:a>.</text:p>
      <text:p text:style-name="Text_20_body">A structured information artifact differs from unstructured data. Unstructured data lacks defined organization and constraints. A structured information artifact organizes data elements according to governed structural rules and supports controlled interpret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ggregation of <text:a xlink:type="simple" xlink:href="https://wiki.didosolutions.com/dido/99_annexes/annex-b-terms-and-definitions/d/data" text:style-name="Internet_20_link" text:visited-style-name="Visited_20_Internet_20_Link">data</text:a> elements organized according to defined structural rul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annex-b-terms-and-definitions/r/reference_architecture" text:style-name="Internet_20_link" text:visited-style-name="Visited_20_Internet_20_Link">Reference Architecture (RA)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tructured information artifact provides a controlled unit for processing, exchange, validation, interpretation, and governa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rade message, regulatory report, settlement instruction, lifecycle event, or evidence record is a structured information artifact when its data elements are organized according to governed structural rul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2:25</meta:creation-date>
    <dc:creator>Generated</dc:creator>
    <dc:date>2026-08-22T15::12:25</dc:date>
    <dc:language>en-US</dc:language>
    <meta:editing-cycles>1</meta:editing-cycles>
    <meta:editing-duration>PT0S</meta:editing-duration>
    <dc:title>dido:99_annexes:annex-b-terms-and-definitions:s:structured_information_artifact</dc:title>
  </office:meta>
</office:document-meta>
</file>